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Kennisgeving provincie Noord-Brabant - besluiten tussentijdse nazorgplannen stortplaats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e provincie Noord-Brabant maken bekend dat zij vijf besluiten hebben genomen op ingediende tussentijdse nazorgplannen voor de stortplaatsen Vlagheide te Schijndel, Zevenbergen te Zevenbergen, Spinder te Tilburg, Haps te Haps en Kragge II te Bergen op Zoom.</text:p>
            <text:p text:style-name="common-al">
            <text:span text:style-name="nadrukvet">Wat is een nazorgplan en wat staat er in</text:span>
          </text:p>
            <text:p text:style-name="common-al">In Brabant liggen 10 grote stortplaatsen en baggerspeciedepots waarbij de provincie voor 7 stortplaatsen verantwoordelijk zal worden voor de milieu-hygiënische nazorg. Voor de nazorg van deze stortplaatsen geldt een speciale regeling. Doel van de wetgever is te voorzien in een zodanig beheer van stortplaatsen dat nu en in de toekomst de grootst mogelijke bescherming tegen nadelige gevolgen voor het milieu wordt geboden.</text:p>
            <text:p text:style-name="common-al">Om die reden dient er een nazorgplan te worden vastgesteld waarin de volgende maatregelen worden beschreven (artikel 8.49, lid 2):</text:p>
            <text:list text:style-name="id1-3-2-1-1-5">
              <text:list-item text:style-override="id1-3-2-1-1-5-1">
                <text:number>•</text:number>
                <text:p text:style-name="al">maatregelen met betrekking tot het in stand houden en onderhouden, herstellen, verbeteren of vervangen van voorzieningen ter bescherming van de bodem;</text:p>
              </text:list-item>
              <text:list-item text:style-override="id1-3-2-1-1-5-2">
                <text:number>•</text:number>
                <text:p text:style-name="al">het regelmatig inspecteren van voorzieningen ter bescherming van de bodem;</text:p>
              </text:list-item>
              <text:list-item text:style-override="id1-3-2-1-1-5-3">
                <text:number>•</text:number>
                <text:p text:style-name="al">het regelmatig onderzoeken van de bodem onder de stortplaats.</text:p>
              </text:list-item>
            </text:list>
            <text:p text:style-name="common-al">De ingediende tussentijdse nazorgplannen zijn een voorloper van de uiteindelijke definitieve nazorgplannen. De definitieve nazorgplannen worden pas vastgesteld als de nazorg van de stortplaatsen worden overgedragen aan de provincie, dan worden de stortplaatsen gesloten verklaard. Dat is nu niet aan de orde. </text:p>
            <text:p text:style-name="common-al">U kunt de besluiten en bijbehorende stukken opvragen bij Umut Köroglu, <text:a xlink:href="mailto:Ukoroglu@brabant.nl" xlink:type="simple"><text:span text:style-name="nadrukondlijn">Ukoroglu@brabant.nl</text:span></text:a> of voor telefonisch contact 06 52794244.</text:p>
            <text:p text:style-name="common-al">
            <text:span text:style-name="nadrukvet">Kan ik bezwaar maken tegen deze melding?</text:span>
          </text:p>
            <text:p text:style-name="common-al">Als u het niet eens bent met een van de besluiten en wordt u door dit besluit rechtstreeks in uw belang getroffen, dan kunt u een bezwaarschrift hiertegen indienen. Dit kan tot 6 weken na de dag van verzending van het besluit. Het besluit is toegezonden aan de exploitanten van de stortplaatsen op 3 april 2026.</text:p>
            <text:p text:style-name="common-al">U kunt uw bezwaarschrift op 2 manieren indienen:</text:p>
            <text:p text:style-name="common-al">Digitaal. Op www.brabant.nl/bezwaar vindt u de link ‘Bezwaar indienen’. U heeft hiervoor een digitale handtekening (DigiD of eHerkenning) nodig.</text:p>
            <text:p text:style-name="common-al">of</text:p>
            <text:p text:style-name="common-al">Per post. Stuur uw bezwaarschrift naar:</text:p>
            <text:p text:style-name="common-al">Het college van Gedeputeerde Staten van Noord-Brabant, Secretariaat van de hoor- en adviescommissie, Postbus 90151, 5200 MC ’s‑Hertogenbosch.</text:p>
            <text:p text:style-name="common-al">In het bezwaarschrift zet u:</text:p>
            <text:list text:style-name="id1-3-2-1-1-16">
              <text:list-item text:style-override="id1-3-2-1-1-16-1">
                <text:number>-</text:number>
                <text:p text:style-name="al">uw naam en adres;</text:p>
              </text:list-item>
              <text:list-item text:style-override="id1-3-2-1-1-16-2">
                <text:number>-</text:number>
                <text:p text:style-name="al">de datum, het kenmerk en een omschrijving van het besluit waarmee u het niet eens bent;</text:p>
              </text:list-item>
              <text:list-item text:style-override="id1-3-2-1-1-16-3">
                <text:number>-</text:number>
                <text:p text:style-name="al">de reden waarom u het niet eens bent met ons besluit; de datum van uw bezwaarschrift en uw handtekening; </text:p>
              </text:list-item>
              <text:list-item text:style-override="id1-3-2-1-1-16-4">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op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text:span text:style-name="nadrukondlijn">http://loket.rechtspraak.nl/bestuursrecht</text:span></text:a>. U heeft hiervoor een digitale handtekening (DigiD of eHerkenning) nodig.</text:p>
            <text:p text:style-name="last-al">Er zijn kosten verbonden aan het vragen van een voorlopige voorziening (griffierecht).</text:p>
            <text:p text:style-name="tekst_bottom"/>
          </text:section>
        </text:section>
        <text:section text:name="zakelijke-mededeling-sluiting_id1-3-2-2" text:style-name="zakelijke-mededeling-sluiting">
          <text:section text:name="gegeven_id1-3-2-2-1" text:style-name="gegeven">
            <text:p text:style-name="dagtekening">
            <text:span text:style-name="plaats">’s-Hertogenbosch, 3 april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6003</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6003</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6003</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2/xml/MC-DRP-Participatie-Web-ZM.xml</meta:user-defined>
    <meta:user-defined meta:name="OVERHEID.Provincie/DC.creator">Noord-Brabant</meta:user-defined>
    <meta:user-defined meta:name="OVERHEID.Informatietype/DC.type">officiële publicatie</meta:user-defined>
    <meta:user-defined meta:name="OVERHEIDop.Rubriek/DC.type">participatie</meta:user-defined>
    <meta:user-defined meta:name="OVERHEID.Provincie/OVERHEID.authority">Noord-Brabant</meta:user-defined>
    <meta:user-defined meta:name="OVERHEID.Provincie/DCTERMS.publisher">Noord-Brabant</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oonplaats</meta:user-defined>
    <meta:user-defined meta:name="OVERHEIDop.locatietype/OVERHEIDop.gebiedsmarkering">Woonplaats</meta:user-defined>
    <meta:user-defined meta:name="DC.title">Kennisgeving provincie Noord-Brabant - besluiten tussentijdse nazorgplannen stortplaatsen</meta:user-defined>
    <meta:user-defined meta:name="DCTERMS.W3CDTF/DCTERMS.available">2026-04-10</meta:user-defined>
    <meta:user-defined meta:name="DCTERMS.W3CDTF/OVERHEIDop.jaargang">2026</meta:user-defined>
    <meta:user-defined meta:name="OVERHEIDop.publicationIssue">6003</meta:user-defined>
    <meta:user-defined meta:name="OVERHEIDop.PrbID/DC.identifier">prb-2026-6003</meta:user-defined>
    <meta:user-defined meta:name="OVERHEIDop.versieInformatie"/>
  </office:meta>
</office:document-meta>
</file>