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2-3-5">
      <text:list-level-style-bullet text:bullet-char="-" text:level="1">
        <style:list-level-properties text:min-label-width="10mm"/>
      </text:list-level-style-bullet>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6-1-1">
      <style:table-column-properties style:rel-column-width="53*"/>
    </style:style>
    <style:style style:family="table-column" style:parent-style-name="colspec" style:name="id1-3-2-4-6-1-2">
      <style:table-column-properties style:rel-column-width="25*"/>
    </style:style>
    <style:style style:family="table-column" style:parent-style-name="colspec" style:name="id1-3-2-4-6-1-3">
      <style:table-column-properties style:rel-column-width="15*"/>
    </style:style>
    <text:list-style style:name="id1-3-2-4-6-1-4-4-1-1">
      <text:list-level-style-bullet text:bullet-char="•" text:level="1">
        <style:list-level-properties text:min-label-width="10mm"/>
      </text:list-level-style-bullet>
    </text:list-style>
    <text:list-style style:name="id1-3-2-4-6-1-4-4-1-1-1">
      <text:list-level-style-bullet text:bullet-char="•" text:level="1">
        <style:list-level-properties text:min-label-width="10mm"/>
      </text:list-level-style-bullet>
    </text:list-style>
    <text:list-style style:name="id1-3-2-4-6-1-4-5-1-1">
      <text:list-level-style-bullet text:bullet-char="•" text:level="1">
        <style:list-level-properties text:min-label-width="10mm"/>
      </text:list-level-style-bullet>
    </text:list-style>
    <text:list-style style:name="id1-3-2-4-6-1-4-5-1-1-1">
      <text:list-level-style-bullet text:bullet-char="•" text:level="1">
        <style:list-level-properties text:min-label-width="10mm"/>
      </text:list-level-style-bullet>
    </text:list-style>
    <text:list-style style:name="id1-3-2-4-6-1-4-6-1-1">
      <text:list-level-style-bullet text:bullet-char="•" text:level="1">
        <style:list-level-properties text:min-label-width="10mm"/>
      </text:list-level-style-bullet>
    </text:list-style>
    <text:list-style style:name="id1-3-2-4-6-1-4-6-1-1-1">
      <text:list-level-style-bullet text:bullet-char="•" text:level="1">
        <style:list-level-properties text:min-label-width="10mm"/>
      </text:list-level-style-bullet>
    </text:list-style>
    <text:list-style style:name="id1-3-2-4-6-1-4-7-1-1">
      <text:list-level-style-bullet text:bullet-char="•" text:level="1">
        <style:list-level-properties text:min-label-width="10mm"/>
      </text:list-level-style-bullet>
    </text:list-style>
    <text:list-style style:name="id1-3-2-4-6-1-4-7-1-1-1">
      <text:list-level-style-bullet text:bullet-char="•" text:level="1">
        <style:list-level-properties text:min-label-width="10mm"/>
      </text:list-level-style-bullet>
    </text:list-style>
    <text:list-style style:name="id1-3-2-4-6-1-4-8-1-1">
      <text:list-level-style-bullet text:bullet-char="•" text:level="1">
        <style:list-level-properties text:min-label-width="10mm"/>
      </text:list-level-style-bullet>
    </text:list-style>
    <text:list-style style:name="id1-3-2-4-6-1-4-8-1-1-1">
      <text:list-level-style-bullet text:bullet-char="•" text:level="1">
        <style:list-level-properties text:min-label-width="10mm"/>
      </text:list-level-style-bullet>
    </text:list-style>
    <text:list-style style:name="id1-3-2-4-6-1-4-9-1-1">
      <text:list-level-style-bullet text:bullet-char="•" text:level="1">
        <style:list-level-properties text:min-label-width="10mm"/>
      </text:list-level-style-bullet>
    </text:list-style>
    <text:list-style style:name="id1-3-2-4-6-1-4-9-1-1-1">
      <text:list-level-style-bullet text:bullet-char="•" text:level="1">
        <style:list-level-properties text:min-label-width="10mm"/>
      </text:list-level-style-bullet>
    </text:list-style>
    <text:list-style style:name="id1-3-2-4-6-1-4-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4-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1-4-1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1-4-12-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1-4-13-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1-4-13-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6-1-4-34-1-2">
      <text:list-level-style-bullet text:bullet-char="-" text:level="1">
        <style:list-level-properties text:min-label-width="10mm"/>
      </text:list-level-style-bullet>
    </text:list-style>
    <text:list-style style:name="id1-3-2-4-6-1-4-34-1-2-1">
      <text:list-level-style-bullet text:bullet-char="-" text:level="1">
        <style:list-level-properties text:min-label-width="10mm"/>
      </text:list-level-style-bullet>
    </text:list-style>
    <text:list-style style:name="id1-3-2-4-6-1-4-34-1-2-2">
      <text:list-level-style-bullet text:bullet-char="-" text:level="1">
        <style:list-level-properties text:min-label-width="10mm"/>
      </text:list-level-style-bullet>
    </text:list-style>
    <text:list-style style:name="id1-3-2-4-6-1-4-34-1-2-3">
      <text:list-level-style-bullet text:bullet-char="-" text:level="1">
        <style:list-level-properties text:min-label-width="10mm"/>
      </text:list-level-style-bullet>
    </text:list-style>
  </office:automatic-styles>
  <office:body>
    <office:text>
      <text:p text:style-name="new_page_staatscourant"/>
      <text:p text:style-name="single-kop-titel">Mandaatbesluit Programma WRL</text:p>
      <text:section text:name="regeling_id1-3-2" text:style-name="regeling">
        <text:section text:name="aanhef_id1-3-2-1" text:style-name="aanhef">
          <text:section text:name="preambule_id1-3-2-1-1" text:style-name="preambule">
            <text:p text:style-name="al">de Bestuurscommissie WRL, </text:p>
            <text:p text:style-name="al"/>
            <text:p text:style-name="al">gelet op het Instellingsbesluit Bestuurscommissie WRL en afdeling 10.1.1. van de Algemene wet bestuursrecht;</text:p>
            <text:p text:style-name="al"/>
            <text:p text:style-name="al">besluit vast te stellen;</text:p>
            <text:p text:style-name="al"/>
            <text:p text:style-name="al">
            <text:span text:style-name="nadrukondlijn">Mandaatbesluit Programma WRL</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1">
                <text:number>a.</text:number>
                <text:p text:style-name="al">Awb: de Algemene wet bestuursrecht;</text:p>
              </text:list-item>
              <text:list-item text:style-override="id1-3-2-2-1-2-2">
                <text:number>b.</text:number>
                <text:p text:style-name="al">Bestuurscommissie: de Bestuurscommissie WRL, zoals bedoeld in het Instellingsbesluit Bestuurscommissie WRL;</text:p>
              </text:list-item>
              <text:list-item text:style-override="id1-3-2-2-1-2-3">
                <text:number>c.</text:number>
                <text:p text:style-name="al">Directie: de secretaris/algemeen directeur en de directeuren als bedoeld in de artikelen 1, 3 en 6 van het Directiestatuut Provincie Limburg;</text:p>
              </text:list-item>
              <text:list-item text:style-override="id1-3-2-2-1-2-4">
                <text:number>d.</text:number>
                <text:p text:style-name="al">Gedeputeerde Staten: het college van Gedeputeerde Staten van Limburg;</text:p>
              </text:list-item>
              <text:list-item text:style-override="id1-3-2-2-1-2-5">
                <text:number>e.</text:number>
                <text:p text:style-name="al">Instellingsbesluit: het Instellingsbesluit Bestuurscommissie WRL, gepubliceerd in Provinciaal Blad 2025, nr. 20387;</text:p>
              </text:list-item>
              <text:list-item text:style-override="id1-3-2-2-1-2-6">
                <text:number>f.</text:number>
                <text:p text:style-name="al">Programma: het Programma Waterveiligheid en Ruimte Limburg;</text:p>
              </text:list-item>
              <text:list-item text:style-override="id1-3-2-2-1-2-7">
                <text:number>g.</text:number>
                <text:p text:style-name="al">Programmamanager: de programmamanager van het Programmateam WRL; </text:p>
              </text:list-item>
              <text:list-item text:style-override="id1-3-2-2-1-2-8">
                <text:number>h.</text:number>
                <text:p text:style-name="al">Provincie: Provincie Limburg;</text:p>
              </text:list-item>
              <text:list-item text:style-override="id1-3-2-2-1-2-9">
                <text:number>i.</text:number>
                <text:p text:style-name="al">Partners WRL: Provincie Limburg, Waterschap Limburg, alle Limburgse gemeenten en het Rijk (ministerie van Infrastructuur en Waterstaat);</text:p>
              </text:list-item>
              <text:list-item text:style-override="id1-3-2-2-1-2-10">
                <text:number>j.</text:number>
                <text:p text:style-name="al">Secretaris: de secretaris van de Bestuurscommissie, welke ingevuld wordt door de Programmamanager van het Programma; </text:p>
              </text:list-item>
            </text:list>
          </text:section>
          <text:section text:name="artikel_id1-3-2-2-2" text:style-name="artikel">
            <text:p text:style-name="artikel_kop_titel"><text:span text:style-name="artikel_kop_label">Artikel</text:span> <text:span text:style-name="artikel_kop_nr">2</text:span> Mandaat</text:p>
            <text:list text:style-name="id1-3-2-2-2-2">
              <text:list-item text:style-override="id1-3-2-2-2-2">
                <text:number>1.</text:number>
                <text:p text:style-name="al">De Bestuurscommissie verleent mandaat inzake haar bevoegdheden om besluiten te nemen en volmacht en machtiging aan de Programmamanager, met inachtneming van het bepaalde in de Bijlage van dit Mandaatbesluit.</text:p>
              </text:list-item>
              <text:list-item text:style-override="id1-3-2-2-2-3">
                <text:number>2.</text:number>
                <text:p text:style-name="al">Tot de verantwoordelijkheden van de Programmamanager behoren:</text:p>
                <text:list text:style-name="id1-3-2-2-2-3-3">
                  <text:list-item text:style-override="id1-3-2-2-2-3-3-1">
                    <text:number>a.</text:number>
                    <text:p text:style-name="al">Het vervullen van de rol van secretaris en het bijstaan van de Bestuurscommissie bij de uitoefening van de aan haar opgedragen taken;</text:p>
                  </text:list-item>
                  <text:list-item text:style-override="id1-3-2-2-2-3-3-2">
                    <text:number>b.</text:number>
                    <text:p text:style-name="al">de strategische aansturing van het Programma en projectmedewerkers die in het programmateam zijn ondergebracht;</text:p>
                  </text:list-item>
                  <text:list-item text:style-override="id1-3-2-2-2-3-3-3">
                    <text:number>c.</text:number>
                    <text:p text:style-name="al">de inhoudelijke en procesmatige aansturing van specialismen in samenwerkingsvormen en sturing op resultaten;</text:p>
                  </text:list-item>
                  <text:list-item text:style-override="id1-3-2-2-2-3-3-4">
                    <text:number>d.</text:number>
                    <text:p text:style-name="al">supervisie op en coördinatie van de voortgang van het Programma en het rechtstreeks verantwoording afleggen aan de Bestuurscommissie;</text:p>
                  </text:list-item>
                  <text:list-item text:style-override="id1-3-2-2-2-3-3-5">
                    <text:number>e.</text:number>
                    <text:p text:style-name="al">alle relevante managementaspecten van het multidisciplinaire team dat aan hem/haar is toegewezen;</text:p>
                  </text:list-item>
                  <text:list-item text:style-override="id1-3-2-2-2-3-3-6">
                    <text:number>f.</text:number>
                    <text:p text:style-name="al">vormgeving aan de politiek-bestuurlijk strategische visie van het Programma en zorgdragen voor initiatie, haalbaarheid en planvorming;</text:p>
                  </text:list-item>
                  <text:list-item text:style-override="id1-3-2-2-2-3-3-7">
                    <text:number>g.</text:number>
                    <text:p text:style-name="al">verantwoorden van de juiste, doelmatige en rechtmatige besteding van de cofinanciering die het Rijk ten behoeve van het Programma WRL verstrekt;</text:p>
                  </text:list-item>
                  <text:list-item text:style-override="id1-3-2-2-2-3-3-8">
                    <text:number>h.</text:number>
                    <text:p text:style-name="al">actieve afstemming van de resultaten van het Programma met de Bestuurscommissie en twee keer per jaar voorbereiden van een voortgangrapportage voor alle partners WRL. Deze voortgangsrapportage bevat tenminste informatie over de doelrealisatie en -monitoring, netwerkontwikkeling, internationale samenwerking, communicatie en participatie, programmafinanciering en de programmabeheersing;</text:p>
                  </text:list-item>
                  <text:list-item text:style-override="id1-3-2-2-2-3-3-9">
                    <text:number>i.</text:number>
                    <text:p text:style-name="al">de tijdige melding van bestuurlijk politieke en maatschappelijke risico's in het Programma aan de Bestuurscommissie en het nemen van beheersmaatregelen.</text:p>
                  </text:list-item>
                </text:list>
              </text:list-item>
              <text:list-item text:style-override="id1-3-2-2-2-4">
                <text:number>3.</text:number>
                <text:p text:style-name="al">De uitoefening van de gemandateerde bevoegdheden dient plaats te vinden binnen de kaders zoals deze door het Gedeputeerde Staten door middel van het Instellingsbesluit aan de Bestuurscommissie zijn gesteld. Dit betekent dat de onderstaande taken uitdrukkelijk voorbehouden zijn aan de Bestuurscommissie:</text:p>
                <text:list text:style-name="id1-3-2-2-2-4-3">
                  <text:list-item text:style-override="id1-3-2-2-2-4-3-1">
                    <text:number>a.</text:number>
                    <text:p text:style-name="al">vaststellen van de kaders op basis waarvan de Werkgebieden voor financiering in aanmerking komen;</text:p>
                  </text:list-item>
                  <text:list-item text:style-override="id1-3-2-2-2-4-3-2">
                    <text:number>b.</text:number>
                    <text:p text:style-name="al">instemmen met de Werkgebiedsplannen;</text:p>
                  </text:list-item>
                  <text:list-item text:style-override="id1-3-2-2-2-4-3-3">
                    <text:number>c.</text:number>
                    <text:p text:style-name="al">vaststellen van Stroomgebiedsplannen voor de Werkgebieden;</text:p>
                  </text:list-item>
                  <text:list-item text:style-override="id1-3-2-2-2-4-3-4">
                    <text:number>d.</text:number>
                    <text:p text:style-name="al">borgen van de benodigde regionale financiering voor de opgave van het Programma WRL via het maken van aanvullende afspraken met ten minste de Provincie, het Waterschap en de gemeenten in de Provincie;</text:p>
                  </text:list-item>
                  <text:list-item text:style-override="id1-3-2-2-2-4-3-5">
                    <text:number>e.</text:number>
                    <text:p text:style-name="al">beslissingen die ingrijpende gevolgen kunnen hebben voor de Bestuurscommissie, dan wel bestuurlijk of politiek gevoelig zijn. </text:p>
                  </text:list-item>
                </text:list>
              </text:list-item>
            </text:list>
          </text:section>
          <text:section text:name="artikel_id1-3-2-2-3" text:style-name="artikel">
            <text:p text:style-name="artikel_kop_titel"><text:span text:style-name="artikel_kop_label">Artikel</text:span> <text:span text:style-name="artikel_kop_nr">3</text:span> Ondermandaat</text:p>
            <text:p text:style-name="al">De Programmamanager kan ter uitoefening van het mandaat, de volmacht of de machtiging bedoeld in dit Mandaatbesluit, schriftelijk ondermandaat, (onder)volmacht en machtiging verlenen, met inachtneming van de in Bijlage 1 bepaalde grenzen. </text:p>
          </text:section>
          <text:section text:name="artikel_id1-3-2-2-4" text:style-name="artikel">
            <text:p text:style-name="artikel_kop_titel"><text:span text:style-name="artikel_kop_label">Artikel</text:span> <text:span text:style-name="artikel_kop_nr">4</text:span> Verantwoording</text:p>
            <text:p text:style-name="al">De Programmamanager stelt de Bestuurscommissie, actief in kennis van de krachtens (onder)mandaat, (onder)volmacht of machtiging te nemen of reeds genomen besluiten waarvan de Programmamanager moet aannemen dat kennisneming door de Bestuurscommissie van belang is.</text:p>
          </text:section>
          <text:section text:name="artikel_id1-3-2-2-5" text:style-name="artikel">
            <text:p text:style-name="artikel_kop_titel"><text:span text:style-name="artikel_kop_label">Artikel</text:span> <text:span text:style-name="artikel_kop_nr">5</text:span> Financiële verplichtingen en grenzen</text:p>
            <text:list text:style-name="id1-3-2-2-5-2">
              <text:list-item text:style-override="id1-3-2-2-5-2">
                <text:number>1.</text:number>
                <text:p text:style-name="al">Voor zover uitoefening van de gemandateerde bevoegdheden tevens het aangaan van financiële verplichtingen inhoudt, is de Programmamanager binnen de kaders van de vastgestelde begroting voor het Programma bevoegd met inachtneming van de volgende financiële grenzen: </text:p>
                <text:list text:style-name="id1-3-2-2-5-2-3">
                  <text:list-item text:style-override="id1-3-2-2-5-2-3-1">
                    <text:number>-</text:number>
                    <text:p text:style-name="al">Opdrachten voor diensten en leveringen: &lt; € 216.000 exclusief btw;</text:p>
                  </text:list-item>
                  <text:list-item text:style-override="id1-3-2-2-5-2-3-2">
                    <text:number>-</text:number>
                    <text:p text:style-name="al">Opdrachten voor werken: &lt; € 1.000.000 exclusief btw;</text:p>
                  </text:list-item>
                  <text:list-item text:style-override="id1-3-2-2-5-2-3-3">
                    <text:number>-</text:number>
                    <text:p text:style-name="al">Afhandeling schadeclaims: &lt; € 75.000;</text:p>
                  </text:list-item>
                  <text:list-item text:style-override="id1-3-2-2-5-2-3-4">
                    <text:number>-</text:number>
                    <text:p text:style-name="al">Afhandeling buitengerechtelijke geschillen: &lt; € 75.000;</text:p>
                  </text:list-item>
                  <text:list-item text:style-override="id1-3-2-2-5-2-3-5">
                    <text:number>-</text:number>
                    <text:p text:style-name="al">Subsidieverlening en subsidievaststelling: &lt; € 125.000.</text:p>
                  </text:list-item>
                </text:list>
              </text:list-item>
              <text:list-item text:style-override="id1-3-2-2-5-3">
                <text:number>2.</text:number>
                <text:p text:style-name="al">De bepalingen in het eerste lid zijn niet van toepassing bij overeenkomsten ten behoeve van projecten waarover Gedeputeerde Staten of de Bestuurscommissie al een besluit heeft genomen ten aanzien van de juridische, financiële en fiscale uitgangspunten en voorwaarden en welke derhalve als uitvoering gelden van de eerder genomen besluiten.</text:p>
              </text:list-item>
              <text:list-item text:style-override="id1-3-2-2-5-4">
                <text:number>3.</text:number>
                <text:p text:style-name="al">Bij alle inkoopbehoeftes met een geraamde opdrachtwaarde vanaf € 20.000 exclusief btw verzoekt de Programmamanager voorafgaand aan besluitvorming aan het cluster Inkoop &amp; Aanbesteding van de Provincie Limburg een aanbestedingsrechtelijk advies. In het geval van een negatief advies bespreekt de Programmamanager dit met de Directie, voorafgaand aan besluitvorming, conform de procedure zoals deze is vastgelegd in het Handboek Algemene Organisatie en Interne Beheersing.</text:p>
              </text:list-item>
              <text:list-item text:style-override="id1-3-2-2-5-5">
                <text:number>4.</text:number>
                <text:p text:style-name="al">Voor alle rechtsgeldig aangegane financiële verplichtingen door de Bestuurscommissie, al dan niet in (onder)mandaat, (onder)volmacht of machtiging is de Programmamanager zelfstandig bevoegd om binnen Provincie Limburg uitgaande betalingen te accorderen.</text:p>
              </text:list-item>
            </text:list>
          </text:section>
          <text:section text:name="artikel_id1-3-2-2-6" text:style-name="artikel">
            <text:p text:style-name="artikel_kop_titel"><text:span text:style-name="artikel_kop_label">Artikel</text:span> <text:span text:style-name="artikel_kop_nr">6</text:span> Ondertekening stukken</text:p>
            <text:list text:style-name="id1-3-2-2-6-2">
              <text:list-item text:style-override="id1-3-2-2-6-2">
                <text:number>1.</text:number>
                <text:p text:style-name="al">De bevoegdheid om op grond van dit Mandaatbesluit beslissingen te nemen impliceert de bevoegdheid tot ondertekening namens de Bestuurscommissie. </text:p>
              </text:list-item>
              <text:list-item text:style-override="id1-3-2-2-6-3">
                <text:number>2.</text:number>
                <text:p text:style-name="al">Het krachtens mandaat of volmacht ondertekenen van stukken geschiedt als volgt:</text:p>
                <text:p text:style-name="al">De Bestuurscommissie WRL</text:p>
                <text:p text:style-name="al">namens dezen,</text:p>
                <text:p text:style-name="al"/>
                <text:p text:style-name="al">(handtekening)</text:p>
                <text:p text:style-name="al"/>
                <text:p text:style-name="al">(naam functionaris)</text:p>
                <text:p text:style-name="al">(functie)</text:p>
              </text:list-item>
            </text:list>
          </text:section>
          <text:section text:name="artikel_id1-3-2-2-7" text:style-name="artikel">
            <text:p text:style-name="artikel_kop_titel"><text:span text:style-name="artikel_kop_label">Artikel</text:span> <text:span text:style-name="artikel_kop_nr">7</text:span> Vervanging</text:p>
            <text:list text:style-name="id1-3-2-2-7-2">
              <text:list-item text:style-override="id1-3-2-2-7-2">
                <text:number>1.</text:number>
                <text:p text:style-name="al">De Programmamanager draagt zorg voor een adequate vervanging bij afwezigheid en wijst daartoe schriftelijk een eerste en tweede plaatsvervanger aan. </text:p>
              </text:list-item>
              <text:list-item text:style-override="id1-3-2-2-7-3">
                <text:number>2.</text:number>
                <text:p text:style-name="al">De eerste plaatsvervangend Programmamanager is bevoegd de taken en verantwoordelijkheden van de Programmamanager uit te oefenen bij diens afwezigheid. De tweede plaatsvervangend Programmamanager is daartoe bevoegd bij afwezigheid van zowel de Programmamanager als de eerste plaatsvervanger. </text:p>
              </text:list-item>
              <text:list-item text:style-override="id1-3-2-2-7-4">
                <text:number>3.</text:number>
                <text:p text:style-name="al">De Programmamanager draagt er zoveel mogelijk zorg voor dat bij afwezigheid de eerste plaatsvervanger aanwezig is. Indien de Programmamanager en de eerste plaatsvervanger afwezig is, is de tweede plaatsvervangend Programmamanager aanwezig. </text:p>
              </text:list-item>
            </text:list>
          </text:section>
          <text:section text:name="artikel_id1-3-2-2-8" text:style-name="artikel">
            <text:p text:style-name="artikel_kop_titel"><text:span text:style-name="artikel_kop_label">Artikel</text:span> <text:span text:style-name="artikel_kop_nr">8</text:span> Onvoorziene en spoedeisende gevallen</text:p>
            <text:p text:style-name="al">In onvoorziene, spoedeisende gevallen, waarin onverwijld handelen geboden is, handelt de gemandateerde in de geest van dit besluit.</text:p>
          </text:section>
          <text:section text:name="artikel_id1-3-2-2-9" text:style-name="artikel">
            <text:p text:style-name="artikel_kop_titel"><text:span text:style-name="artikel_kop_label">Artikel</text:span> <text:span text:style-name="artikel_kop_nr">9</text:span> Inwerkingtreding</text:p>
            <text:p text:style-name="al">Dit besluit treedt in werking op de eerste dag na die van haar publicatie in het Provinciaal Blad.</text:p>
          </text:section>
          <text:section text:name="artikel_id1-3-2-2-10" text:style-name="artikel">
            <text:p text:style-name="artikel_kop_titel"><text:span text:style-name="artikel_kop_label">Artikel</text:span> <text:span text:style-name="artikel_kop_nr">10</text:span> Citeertitel</text:p>
            <text:p text:style-name="al">Dit besluit wordt aangehaald als: Mandaatbesluit Programma WRL.</text:p>
          </text:section>
        </text:section>
        <text:section text:name="regeling-sluiting_id1-3-2-3" text:style-name="regeling-sluiting">
          <text:section text:name="ondertekening_id1-3-2-3-1">
            <text:p><text:span text:style-name="functie">Aldus vastgesteld op 30 januari 2026.</text:span></text:p>
          </text:section>
          <text:section text:name="ondertekening_id1-3-2-3-2">
            <text:p><text:span text:style-name="functie"/></text:p>
            <text:p><text:span text:style-name="functie">De Bestuurscommissie WRL voornoemd</text:span></text:p>
          </text:section>
          <text:section text:name="ondertekening_id1-3-2-3-3">
            <text:p><text:span text:style-name="functie"/></text:p>
            <text:p><text:span text:style-name="functie">de voorzitter,</text:span></text:p>
            <text:p><text:span text:style-name="functie">M.L.M. Theuns</text:span></text:p>
          </text:section>
          <text:section text:name="ondertekening_id1-3-2-3-4">
            <text:p><text:span text:style-name="functie"/></text:p>
            <text:p><text:span text:style-name="functie">secretaris,</text:span></text:p>
            <text:p><text:span text:style-name="functie">E.M. Ivanova </text:span></text:p>
          </text:section>
        </text:section>
        <text:section text:name="bijlage_id1-3-2-4" text:style-name="bijlage">
          <text:p text:style-name="bijlage_top"/>
          <text:p text:style-name="hoofdstuk_kop"><text:span text:style-name="label">Bijlage</text:span> <text:span text:style-name="nr">1</text:span> bij Mandaatbesluit Bestuurscommissie WRL</text:p>
          <text:p text:style-name="al"/>
          <text:p text:style-name="al">
          <text:span text:style-name="nadrukvet">Gemandateerde bevoegdheden</text:span>
        </text:p>
          <text:p text:style-name="al">Het mandaat, de volmacht en de machtiging heeft betrekking op de volgende beslissingen:</text:p>
          <text:p text:style-name="al"/>
          <text:section text:name="table_id1-3-2-4-6" text:style-name="table">
            <text:p text:style-name="table_top"/>
            <table:table table:style-name="tgroup">
              <table:table-column table:style-name="id1-3-2-4-6-1-1"/>
              <table:table-column table:style-name="id1-3-2-4-6-1-2"/>
              <table:table-column table:style-name="id1-3-2-4-6-1-3"/>
              <table:table-row table:style-name="row">
                <table:table-cell table:style-name="cell_frame_all" table:number-rows-spanned="1" table:number-columns-spanned="1">
                  <text:p text:style-name="table_al">
                    <text:span text:style-name="nadrukvet">Bevoegdheden/besluiten</text:span>
                  </text:p>
                </table:table-cell>
                <table:table-cell table:style-name="cell_frame_all" table:number-rows-spanned="1" table:number-columns-spanned="1">
                  <text:p text:style-name="table_al">
                    <text:span text:style-name="nadrukvet">Toelichting/voorwaarden</text:span>
                  </text:p>
                </table:table-cell>
                <table:table-cell table:style-name="cell_frame_all" table:number-rows-spanned="1" table:number-columns-spanned="1">
                  <text:p text:style-name="table_al">
                    <text:span text:style-name="nadrukvet">Ondermandaat?</text:span>
                  </text:p>
                </table:table-cell>
              </table:table-row>
              <table:table-row table:style-name="row">
                <table:table-cell table:style-name="cell_frame_all" table:number-rows-spanned="1" table:number-columns-spanned="3">
                  <text:p text:style-name="table_al">
                    <text:span text:style-name="nadrukvet">Algemeen</text:span>
                  </text:p>
                </table:table-cell>
              </table:table-row>
              <table:table-row table:style-name="row">
                <table:table-cell table:style-name="cell_frame_all" table:number-rows-spanned="1" table:number-columns-spanned="1">
                  <text:p text:style-name="table_al">Algemene besluitvorm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4-6-1-4-4-1-1">
                    <text:list-item text:style-override="id1-3-2-4-6-1-4-4-1-1-1">
                      <text:number>•</text:number>
                      <text:p text:style-name="table_al">Verzenden ontvangstbevestiging;</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list text:style-name="id1-3-2-4-6-1-4-5-1-1">
                    <text:list-item text:style-override="id1-3-2-4-6-1-4-5-1-1-1">
                      <text:number>•</text:number>
                      <text:p text:style-name="table_al">Beslissen tot het voor kennisgeving aannemen van correspondentie;</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list text:style-name="id1-3-2-4-6-1-4-6-1-1">
                    <text:list-item text:style-override="id1-3-2-4-6-1-4-6-1-1-1">
                      <text:number>•</text:number>
                      <text:p text:style-name="table_al">Toezenden van aanvraagformulieren, inschrijfformulieren of aanmeldingsformulier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list text:style-name="id1-3-2-4-6-1-4-7-1-1">
                    <text:list-item text:style-override="id1-3-2-4-6-1-4-7-1-1-1">
                      <text:number>•</text:number>
                      <text:p text:style-name="table_al">Toezenden van algemene informatie over WRL aan derd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list text:style-name="id1-3-2-4-6-1-4-8-1-1">
                    <text:list-item text:style-override="id1-3-2-4-6-1-4-8-1-1-1">
                      <text:number>•</text:number>
                      <text:p text:style-name="table_al">Advies vragen en termijn stellen aan een adviseur of deskundige;</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list text:style-name="id1-3-2-4-6-1-4-9-1-1">
                    <text:list-item text:style-override="id1-3-2-4-6-1-4-9-1-1-1">
                      <text:number>•</text:number>
                      <text:p text:style-name="table_al">Inlichtingen inwinnen en gegevens opvragen bij partners en eventuele derd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Besluiten in bestuursrechtelijke procedures betreffen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4-6-1-4-11-1-1">
                    <text:list-item text:style-override="id1-3-2-4-6-1-4-11-1-1-1">
                      <text:number>a</text:number>
                      <text:p text:style-name="table_al">het maken van bezwaar;</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list text:style-name="id1-3-2-4-6-1-4-12-1-1">
                    <text:list-item text:style-override="id1-3-2-4-6-1-4-12-1-1-1">
                      <text:number>b.</text:number>
                      <text:p text:style-name="table_al">het vragen van een voorlopige voorziening;</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list text:style-name="id1-3-2-4-6-1-4-13-1-1">
                    <text:list-item text:style-override="id1-3-2-4-6-1-4-13-1-1-1">
                      <text:number>c.</text:number>
                      <text:p text:style-name="table_al">het instellen van (al dan niet incidenteel) beroep of hoger beroep.</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Correspondentie en procedurele besluiten op grond van de Algemene wet bestuursrecht (waaronder het nemen van verdagingsbesluiten en doorzending van geschriften waarvan kennelijk een ander bestuursorgaan bevoegd 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Indienen van inspraakreactie of zienswijze in het kader van een openbare voorbereidingsprocedure voor een besluit van een andere overhei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voeren van correspondentie en nemen van besluiten ter voorbereiding op het nemen van beslissingen op bezwaarschriften en administratieve beroep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verzoeken van de Adviescommissie Bezwaarschriften Provincie Limburg om advies ten behoeve van een bezwaarschrift.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Nemen van beslissingen op bezwaarschriften, als het primaire besluit in ondermandaat is genomen en er niet afgeweken wordt van het advies van de Adviescommissie Bezwaarschriften Provincie Limbur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indienen van verweerschriften en eventuele nadere memoires, waarbij het eerder ingenomen standpunt door de Bestuurscommissie wordt gehandhaaf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eenmalig dan wel doorlopend machtigen van medewerkers of externe adviseurs om de Bestuurscommissie WRL te vertegenwoordigen in bestuursrechtelijke procedure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eenmalig dan wel doorlopend machtigen van medewerkers of externe adviseurs om namens de Bestuurscommissie WRL ter zitting, binnen de grenzen van het geschil en het daarmee gepaard gaande financiële belang, mee te werken aan finale geschillenbeslechting en toezeggingen ten aanzien daarvan te do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uiten inzake het openstellen van de elektronische weg voor specifieke procedure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voeren van correspondentie en nemen van besluiten ter voorbereiding op beslissingen op klachten ex hoofdstuk 9 Algemene wet bestuursrecht (Awb).</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Het nemen van beslissingen op klachten in de zin van Hoofdstuk 9 van de Awb, die betrekking heeft op de in het Instellingsbesluit opgenomen bevoegdheden, waarbij niet wordt afgeweken van het advies van de klachtenfunctionaris als bedoeld in het Reglement bezwaren en klachten Provincie Limburg.</text:p>
                </table:table-cell>
                <table:table-cell table:style-name="cell_frame_all" table:number-rows-spanned="1" table:number-columns-spanned="1">
                  <text:p text:style-name="table_al">Uitgezonderd als een lid van de Bestuurscommissie direct betrokken is bij de klacht.</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uiten op grond van de Algemene verordening gegevensbescherming (AVG) en de Uitvoeringswet Algemene verordening gegevensbescherming (JAVG), waaronder het melden van inbreuken in verband met persoonsgegevens (datalekk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uitoefenen van bevoegdheden op grond van de Woo.</text:p>
                </table:table-cell>
                <table:table-cell table:style-name="cell_frame_all" table:number-rows-spanned="1" table:number-columns-spanned="1">
                  <text:p text:style-name="table_al">Het mandaat omvat zowel de bevoegdheid tot het nemen van besluiten en het verrichten van handelingen strekkend tot passieve openbaarmaking, als tot het nemen van besluiten en het verrichten van handelingen strekkend tot actieve openbaarmaking.</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Het voorbereiden, nemen en ondertekenen van besluiten, inclusief beschikkingen bedoeld in paragraaf 4.1.3.2., de afdelingen 4.4.1. tot en met 4.4.4. en artikel 4:57 van de Algemene wet bestuursrecht (bestuursrechtelijke geldschulden en terugvordering)</text:p>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Het beslissen over het aanbrengen van wijzigingen van ondergeschikte aard in intentie-, samenwerkings- en bestuursovereenkomsten welke door de Bestuurscommissie zijn aangegaan;</text:p>
                  <text:p text:style-name="table_al">Besluiten omtrent overeenkomsten in de verkenning- en planstudie- of realisatiefase met andere overheden waarvan de geraamde waarde lager is dan € 216.000</text:p>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afhandelen van schadeclaims, voor zover deze het bedrag van € 75.000,00 niet overschrijd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issen over het afhandelen van buitengerechtelijke geschillen tot een bedrag van € 75.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3">
                  <text:p text:style-name="table_al">
                    <text:span text:style-name="nadrukvet">Subsidies</text:span>
                  </text:p>
                </table:table-cell>
              </table:table-row>
              <table:table-row table:style-name="row">
                <table:table-cell table:style-name="cell_frame_all" table:number-rows-spanned="1" table:number-columns-spanned="1">
                  <text:p text:style-name="table_al">Besluiten over het verlenen en wijzigen van exploitatie-, project- en waarderingssubsidies tot een bedrag van € 125.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uiten over het verlenen van incidentele subsidies ex artikel 4:23, derde lid, sub d van de Algemene wet bestuursrecht tot een bedrag van € 50,000,00.</text:p>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uiten tot gehele weigering van de subsidieverlening, indien:</text:p>
                  <text:list text:style-name="id1-3-2-4-6-1-4-34-1-2">
                    <text:list-item text:style-override="id1-3-2-4-6-1-4-34-1-2-1">
                      <text:number>-</text:number>
                      <text:p text:style-name="table_al">de subsidie wordt geweigerd op basis van een grond en/of criterium genoemd in een algemeen verbindend voorschrift of beleidsregel;</text:p>
                    </text:list-item>
                    <text:list-item text:style-override="id1-3-2-4-6-1-4-34-1-2-2">
                      <text:number>-</text:number>
                      <text:p text:style-name="table_al">de subsidie wordt geweigerd op grond van het bereiken van het subsidieplafond, dan wel;</text:p>
                    </text:list-item>
                    <text:list-item text:style-override="id1-3-2-4-6-1-4-34-1-2-3">
                      <text:number>-</text:number>
                      <text:p text:style-name="table_al">de weigering betrekking heeft op een aangevraagd subsidiebedrag lager dan € 125.000,00 en een wettelijk voorschrift als bedoeld in artikel 4:23, eerste lid, Awb ontbreekt en er eveneens niet één van de uitzonderingen als bedoeld in artikel 4:23, derde lid, Awb van toepassing is.</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uiten over het intrekken van een subsidie op verzoek van de aanvrage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uiten tot het niet terugvorderen van onverschuldigd betaalde bedrag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uiten over het verlenen en betalen van voorschotten en subsidiebedrag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Het betalen van subsidiebedragen in gedeelt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Het opschorten van de verplichting tot betaling van voorschotten of subsidiebedrag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Alle overige ter zake van subsidiering te nemen uitvoeringsbeslissing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issingen tot het aangaan van overeenkomsten als bedoeld in art. 4:36 Awb, voor zover die uitvoeringsovereenkomst strekt ter uitvoering van een onder dit mandaat verleende subsidi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ambtshalve geheel of gedeeltelijk vaststellen van een subsidie waarbij ook na bekendmaken van het voornemen tot nihil vaststelling geen gehoor wordt gegeven aan het verzoek om gegevens ten behoeve van de vaststelling in te dien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vaststellen van exploitatie-, project- en waarderingssubsidies tot een bedrag van € 125.000,0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ext:p text:style-name="table_al"/>
                </table:table-cell>
              </table:table-row>
              <table:table-row table:style-name="row">
                <table:table-cell table:style-name="cell_frame_all" table:number-rows-spanned="1" table:number-columns-spanned="1">
                  <text:p text:style-name="table_al">Beslissingen op verzoeken om verlenging van de uitvoeringstermijn in het kader van de Beleidsregels Subsidies, inclusief beslissingen in afwijking van de Beleidsregels Subsidies na voorafgaande afstemming met de voorzitter van de Bestuurscommissi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issingen inzake de Beleidsregels Subsidies met betrekking tot het sanctie- en handhavingsbeleid, inclusief beslissingen in afwijking van de Beleidsregels Subsidies met betrekking tot het sanctie- en handhavingsbeleid na voorafgaande afstemming met de voorzitter van de Bestuurscommissi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Beslissingen in het kader van bevoorschotting en uitbetaling inzake de Beleidsregels Subsidies, inclusief beslissingen in afwijking van de Beleidsregels Subsidies op het gebied van bevoorschotting en uitbetal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aanvragen en verantwoorden van subsidies op basis van regelingen van andere overheidsorganen, het Rijk en de Europese Unie, alsmede het aangaan van uitvoeringsovereenkomsten ter verkrijging van deze subsidies.</text:p>
                </table:table-cell>
                <table:table-cell table:style-name="cell_frame_all" table:number-rows-spanned="1" table:number-columns-spanned="1">
                  <text:p text:style-name="table_al">Het mandaat heeft geen betrekking op een besluit om de Bestuurscommissie te committeren aan het vaststellen van een subsidieregeling. </text:p>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3">
                  <text:p text:style-name="table_al">
                    <text:span text:style-name="nadrukvet">Inkoop</text:span>
                  </text:p>
                </table:table-cell>
              </table:table-row>
              <table:table-row table:style-name="row">
                <table:table-cell table:style-name="cell_frame_all" table:number-rows-spanned="1" table:number-columns-spanned="1">
                  <text:p text:style-name="table_al">Alle voorbereidingshandelingen en correspondentie behorende bij het (Europees) aanbesteden, met uitzondering van aanbestedingen waarin in de aanbestedingsdocumenten bepaald is dat alle correspondentie door het cluster Inkoop &amp; Aanbesteding van de Provincie Limburg gevoerd wordt.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nemen van alle bij de aanbesteding behorende besluiten waaronder het besluiten tot de voorlopige- en definitieve gunning, ongeldigverklaring, uitsluiting, afwijzing en intrekking van de aanbestedingsprocedure, binnen de grenzen van dit mandaatbeslui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opdracht geven aan een advocaat tot het vertegenwoordigen van de Provincie Limburg en het voeren van verweer namens de Provincie Limburg in een gerechtelijke procedure ter zake een aanbestedingsprocedure met betrekking tot het Programma WRL en het vertegenwoordigen ter zitting namens de Provincie Limbur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afhandelen van klachten en bezwaren van (inschrijvende) partijen op basis van de adviezen van het Klachtenmeldpunt Aanbesteden conform de vigerende klachtenregeling van de Provincie Limbur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verlenen van opdrachten voor diensten en leveringen, voor zover deze het bedrag van € 216.000,00 exclusief btw niet overschrijd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verlenen van opdrachten voor werken, voor zover deze het bedrag van € 1.000.000,00 exclusief btw niet overschrijd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De bevoegdheid om te besluiten een lichtere aanbestedingsprocedure toe te passen conform het bepaalde in paragraaf 4.5.2 van het Inkoop- en Contractmanagementbeleid 2024 van de Provincie Limburg, met inachtneming ven de procedure zoals vastgelegd in het Handboek Algemene Organisatie en Interne Beheers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ee</text:p>
                </table:table-cell>
              </table:table-row>
              <table:table-row table:style-name="row">
                <table:table-cell table:style-name="cell_frame_all" table:number-rows-spanned="1" table:number-columns-spanned="1">
                  <text:p text:style-name="table_al">Het voeren van contractmanagemen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2293</text:span><text:line-break/><text:date style:data-style-name="dag" text:fixed="true" text:date-value="2026-02-11"/><text:line-break/><text:date style:data-style-name="jaar" text:fixed="true" text:date-value="2026-0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2293</text:span><text:date style:data-style-name="nicedate" text:fixed="true" text:date-value="2026-0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2293</text:span><text:date style:data-style-name="nicedate" text:fixed="true" text:date-value="2026-0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Provincie/DC.creator">Limburg</meta:user-defined>
    <meta:user-defined meta:name="OVERHEIDop.Rubriek/DC.type">delegatie- of mandaatbesluit</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Instellingsbesluit Bestuurscommissie WRL]|[https://lokaleregelgeving.overheid.nl/CVDR749134/1</meta:user-defined>
    <meta:user-defined meta:name="DCTERMS.alternative">Mandaatbesluit Programma WRL</meta:user-defined>
    <dc:language>nl</dc:language>
    <meta:user-defined meta:name="OVERHEIDop.locatietype/OVERHEIDop.gebiedsmarkering">Provincie</meta:user-defined>
    <meta:user-defined meta:name="DC.title">Mandaatbesluit Programma WRL</meta:user-defined>
    <meta:user-defined meta:name="DCTERMS.W3CDTF/DCTERMS.available">2026-02-11</meta:user-defined>
    <meta:user-defined meta:name="DCTERMS.W3CDTF/OVERHEIDop.jaargang">2026</meta:user-defined>
    <meta:user-defined meta:name="OVERHEIDop.publicationIssue">2293</meta:user-defined>
    <meta:user-defined meta:name="OVERHEIDop.betreftRegeling">CVDR756808_1</meta:user-defined>
    <meta:user-defined meta:name="OVERHEIDop.PrbID/DC.identifier">prb-2026-2293</meta:user-defined>
    <meta:user-defined meta:name="xs:date/OVERHEIDop.startdatum">2026-02-12</meta:user-defined>
    <meta:user-defined meta:name="OVERHEIDop.versieInformatie"/>
  </office:meta>
</office:document-meta>
</file>