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stelbesluit omgevingsvergunning - Tussen Marquette en de Tolweg, Heemskerk - Aanpassen vergunning ontgrondingsactiviteit t.b.v. ecologische verbindingszon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anpassen van de vergunning van 11 februari 2026 met kenmerk OD2025-0042949 voor de ontgrondingsactiviteit voor het realiseren van een ecologische verbindingszone (EVZ) tussen de bestaande natuurgebieden Marquette en het Krengenbos, Driehoek van Assum en Wijenbus in Heemskerk. Binnen het gebied worden aangrenzend aan de watergang enkele inhammen aangelegd in de vorm van een moeraszone/oever- en maaiveldverlaging. Vanaf de oevers van de Knip wordt richting het water natuurvriendelijke oever met moeraszone aangelegd.</text:p>
            <text:p text:style-name="common-al">Het betreffen verschillende aanpassingen van het besluit en de voorschriften naar aanleiding van ingediende bezwaren op de vergunning van 11 februari 2026. De aanpassingen betreffen het vervangen van de bij het eerdergenoemde besluit gevoegde situatietekeningen en het opnemen van voorschriften waardoor mogelijke schade aan de aangrenzende percelen zal worden voorkomen dan wel wordt hersteld.</text:p>
            <text:p text:style-name="common-al">Aanvrager: provincie Noord-Holland</text:p>
            <text:p text:style-name="common-al">Zaaknummer: OD2026-0044455</text:p>
            <text:p text:style-name="common-al">Uitkomst besluit: gewijzigd</text:p>
            <text:p text:style-name="common-al">Datum besluit: 20-08-2026</text:p>
            <text:p text:style-name="common-al">Bezwaar in te dienen tot en met: 01-10-2026</text:p>
            <text:p text:style-name="common-al">Namens: Provincie Noord-Holland</text:p>
            <text:p text:style-name="common-al">Wilt u de gepubliceerde documenten behorende bij deze bekendmaking in zien, klik dan <text:a xlink:href="https://edataloket.odnzkg.nl/?q=%7B%22search%22:%22OD2026-0044455%22,%22aggs%22:%7B%22odnzkg_zaak_nummer%22:%7B%22key%22:%22odnzkg_zaak_nummer%22,%22field%22:%22odnzkg.zaak.nummer.keyword%22,%22fields%22:[],%22type%22:%22keyword%22,%22data%22:[%22OD2026-0044455%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74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4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4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Noord-Holland</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4455</meta:user-defined>
    <meta:user-defined meta:name="DCTERMS.abstract">ontgrondingsactiviteit ten behoeve van een ecologische verbindingszone</meta:user-defined>
    <dc:language>nl</dc:language>
    <meta:user-defined meta:name="OVERHEIDop.locatietype/OVERHEIDop.gebiedsmarkering">Vlak</meta:user-defined>
    <meta:user-defined meta:name="DC.title">Herstelbesluit omgevingsvergunning - Tussen Marquette en de Tolweg, Heemskerk - Aanpassen vergunning ontgrondingsactiviteit t.b.v. ecologische verbindingszone</meta:user-defined>
    <meta:user-defined meta:name="DCTERMS.W3CDTF/DCTERMS.available">2026-08-28</meta:user-defined>
    <meta:user-defined meta:name="DCTERMS.W3CDTF/OVERHEIDop.jaargang">2026</meta:user-defined>
    <meta:user-defined meta:name="OVERHEIDop.publicationIssue">14743</meta:user-defined>
    <meta:user-defined meta:name="OVERHEIDop.PrbID/DC.identifier">prb-2026-14743</meta:user-defined>
    <meta:user-defined meta:name="OVERHEIDop.versieInformatie"/>
  </office:meta>
</office:document-meta>
</file>