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756, provinciale weg Wijhe - Raalte, tussen hectometerpunten 1.835 en 2.0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ni 2026 ontvingen wij een vergunningsaanvraag voor het plaatsen van omleidingsborden op de N756, provinciale weg Wijhe - Raalte, tussen hectometerpunten 1.835 en 2.095. De borden worden geplaatst vanwege de afsluiting van de Hamelweg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7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7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165</meta:user-defined>
    <meta:user-defined meta:name="DCTERMS.abstract">Kennisgeving verleende vergunning voor het plaatsen van omleidingsborden op de N756, provinciale weg Wijhe - Raalte, tussen hectometerpunten 1.835 en 2.095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756, provinciale weg Wijhe - Raalte, tussen hectometerpunten 1.835 en 2.095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39</meta:user-defined>
    <meta:user-defined meta:name="OVERHEIDop.PrbID/DC.identifier">prb-2026-14739</meta:user-defined>
    <meta:user-defined meta:name="OVERHEIDop.versieInformatie"/>
  </office:meta>
</office:document-meta>
</file>