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realiseren van een ontmantelingshub voor Offshore structures aan de Pieter van Vollenhovenweg 101 te Rotterdam-Maasvlakte </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18 augustus 2026 een aanvraag voor een omgevingsvergunning ontvangen voor Sif Decom B.V. gevestigd aan de Pieter van Vollenhovenweg 101, 3199 KV te Rotterdam-Maasvlakte. De aanvraag betreft het realiseren van een ontmantelingshub voor Offshore structures. De activiteiten richten zich op de ontvangst, tijdelijke opslag, inspectie, reiniging, ontmanteling, verkleining, sortering en afvoer van onderdelen van buiten gebruik gestelde offshore windparken.</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554551 en/of het verzoeknummer: 202608180172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73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3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3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54551 </meta:user-defined>
    <meta:user-defined meta:name="DCTERMS.abstract">GS hebben aanvraag omgevingsvergunning ontvangen voor realiseren ontmantelingshub voor offshore structures. </meta:user-defined>
    <dc:language>nl</dc:language>
    <meta:user-defined meta:name="OVERHEIDop.locatietype/OVERHEIDop.gebiedsmarkering">Adres</meta:user-defined>
    <meta:user-defined meta:name="DC.title">Kennisgeving aanvraag vergunning voor het realiseren van een ontmantelingshub voor Offshore structures aan de Pieter van Vollenhovenweg 101 te Rotterdam-Maasvlakte</meta:user-defined>
    <meta:user-defined meta:name="DCTERMS.W3CDTF/DCTERMS.available">2026-08-28</meta:user-defined>
    <meta:user-defined meta:name="DCTERMS.W3CDTF/OVERHEIDop.jaargang">2026</meta:user-defined>
    <meta:user-defined meta:name="OVERHEIDop.publicationIssue">14738</meta:user-defined>
    <meta:user-defined meta:name="OVERHEIDop.PrbID/DC.identifier">prb-2026-14738</meta:user-defined>
    <meta:user-defined meta:name="OVERHEIDop.versieInformatie"/>
  </office:meta>
</office:document-meta>
</file>