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melding vuurwerk 5 september 2026 (De Nacht van Venray) Schouwburgplein 1, 5801BV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maken bekend dat zij de volgende melding hebben ontvangen:</text:span>
          </text:p>
            <text:p text:style-name="common-al">Voor: vuurwerk De Nacht van Venray</text:p>
            <text:p text:style-name="common-al">Datum ontbranding: 5 september 2026</text:p>
            <text:p text:style-name="common-al">Locatie: Schouwburgplein 1, 5801BV Venray</text:p>
            <text:p text:style-name="common-al">Zaaknummer: Z2026-00009345</text:p>
            <text:p text:style-name="common-al"/>
            <text:p text:style-name="common-al">Ingediende meldingen liggen niet ter inzage. Tegen deze melding kunt u geen bezwaarschrift of zienswijze indienen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73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Limbur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09345</meta:user-defined>
    <meta:user-defined meta:name="DCTERMS.abstract">Provincie Limburg, melding vuurwerk 5 september 2026 (De Nacht van Venray) Schouwburgplein 1, 5801BV Venray</meta:user-defined>
    <dc:language>nl</dc:language>
    <meta:user-defined meta:name="OVERHEIDop.locatietype/OVERHEIDop.gebiedsmarkering">Punt</meta:user-defined>
    <meta:user-defined meta:name="DC.title">Provincie Limburg, melding vuurwerk 5 september 2026 (De Nacht van Venray) Schouwburgplein 1, 5801BV Venray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37</meta:user-defined>
    <meta:user-defined meta:name="OVERHEIDop.PrbID/DC.identifier">prb-2026-14737</meta:user-defined>
    <meta:user-defined meta:name="OVERHEIDop.versieInformatie"/>
  </office:meta>
</office:document-meta>
</file>