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vuurwerk op de Mijnbouwweg 15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14 augustus 2026 van Caffero GmbH te Berlicum een melding ontvangen op basis van artikel 3B.4, eerste lid, van het Vuurwerkbesluit. Deze melding gaat over het ontbranden van vuurwerk op de Mijnbouwweg 15 te Amersfoort. De ontbranding van het vuurwerk vindt plaats op 29 augustus 2026 tussen 18:00 uur en 23:30 uur. De tijdsduur van de ontbranding is 6 minuten.</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9338.</text:p>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72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2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2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Punt</meta:user-defined>
    <meta:user-defined meta:name="DC.title">Bekendmaking melding vuurwerk op de Mijnbouwweg 15 te Amersfoort</meta:user-defined>
    <meta:user-defined meta:name="DCTERMS.W3CDTF/DCTERMS.available">2026-08-28</meta:user-defined>
    <meta:user-defined meta:name="DCTERMS.W3CDTF/OVERHEIDop.jaargang">2026</meta:user-defined>
    <meta:user-defined meta:name="OVERHEIDop.publicationIssue">14726</meta:user-defined>
    <meta:user-defined meta:name="OVERHEIDop.PrbID/DC.identifier">prb-2026-14726</meta:user-defined>
    <meta:user-defined meta:name="OVERHEIDop.versieInformatie"/>
  </office:meta>
</office:document-meta>
</file>