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ende vergunning voor het herstellen van de wegconstructie  langs de V77, provinciale vaarweg Kanaal Almelo - de Haandrik, tussen hectometerpunten 11.680 en 13.6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juni 2026 ontvingen wij een vergunningsaanvraag voor het herstellen van de wegconstructie langs de V77, provinciale vaarweg Kanaal Almelo - de Haandrik, tussen hectometerpunten 11.680 en 13.695. 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7 okto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67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7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7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4653</meta:user-defined>
    <meta:user-defined meta:name="DCTERMS.abstract">Kennisgeving verleende vergunning voor het herstellen van de wegconstructie langs de V77, provinciale vaarweg Kanaal Almelo - de Haandrik, tussen hectometerpunten 11.680 en 13.695</meta:user-defined>
    <dc:language>nl</dc:language>
    <meta:user-defined meta:name="OVERHEIDop.locatietype/OVERHEIDop.gebiedsmarkering">Vlak</meta:user-defined>
    <meta:user-defined meta:name="DC.title">Kennisgeving verleende vergunning voor het herstellen van de wegconstructie  langs de V77, provinciale vaarweg Kanaal Almelo - de Haandrik, tussen hectometerpunten 11.680 en 13.695</meta:user-defined>
    <meta:user-defined meta:name="DCTERMS.W3CDTF/DCTERMS.available">2026-08-28</meta:user-defined>
    <meta:user-defined meta:name="DCTERMS.W3CDTF/OVERHEIDop.jaargang">2026</meta:user-defined>
    <meta:user-defined meta:name="OVERHEIDop.publicationIssue">14676</meta:user-defined>
    <meta:user-defined meta:name="OVERHEIDop.PrbID/DC.identifier">prb-2026-14676</meta:user-defined>
    <meta:user-defined meta:name="OVERHEIDop.versieInformatie"/>
  </office:meta>
</office:document-meta>
</file>