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verordening Gelderland, locatie provinciale weg N844, km 2.1-2.6 in Mal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maatwerkvoorschrift op grond van de Omgevingsverordening Gelderland  verleend voor het aanleggen van een kabel tracé en tijdens het werken zagen in het asfalt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10393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10393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675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67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675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DC.title">Provincie Gelderland Omgevingsverordening Gelderland, locatie provinciale weg N844, km 2.1-2.6 in Malden</meta:user-defined>
    <meta:user-defined meta:name="OVERHEIDop.datumEindeReactietermijn">2026-10-09</meta:user-defined>
    <meta:user-defined meta:name="OVERHEIDop.TilID/OVERHEIDop.terinzageleggingOP">til-2026-33999</meta:user-defined>
    <meta:user-defined meta:name="DCTERMS.W3CDTF/DCTERMS.available">2026-08-28</meta:user-defined>
    <meta:user-defined meta:name="DCTERMS.W3CDTF/OVERHEIDop.jaargang">2026</meta:user-defined>
    <meta:user-defined meta:name="OVERHEIDop.publicationIssue">14675</meta:user-defined>
    <meta:user-defined meta:name="OVERHEIDop.PrbID/DC.identifier">prb-2026-14675</meta:user-defined>
    <meta:user-defined meta:name="OVERHEIDop.versieInformatie"/>
  </office:meta>
</office:document-meta>
</file>