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herstellen van een oliedrukkabel langs de N207 te Boskoop (245659)</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herstellen van een oliedrukkabel langs de provinciale weg N207, plaatselijk bekend als Den Ham, ter hoogte van km 27.330 (oostzijde), te Boskoop.</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5-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25</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herstellen van een oliedrukkabel langs de N207 te Boskoop (245659)</meta:user-defined>
    <meta:user-defined meta:name="DCTERMS.W3CDTF/DCTERMS.available">2026-08-28</meta:user-defined>
    <meta:user-defined meta:name="DCTERMS.W3CDTF/OVERHEIDop.jaargang">2026</meta:user-defined>
    <meta:user-defined meta:name="OVERHEIDop.publicationIssue">14660</meta:user-defined>
    <meta:user-defined meta:name="OVERHEIDop.PrbID/DC.identifier">prb-2026-14660</meta:user-defined>
    <meta:user-defined meta:name="OVERHEIDop.versieInformatie"/>
  </office:meta>
</office:document-meta>
</file>