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ende vergunning voor het leggen van elektrakabels in en onder de N736, provinciale weg Oldenzaal - Ootmarsum, tussen hectometerpunten 5.070 en 5.35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 april 2026 ontvingen wij een vergunningsaanvraag voor het leggen van elektrakabels in en onder de N736, provinciale weg Oldenzaal - Ootmarsum, tussen hectometerpunten 5.070 en 5.355. Gedeputeerde Staten hebben besloten dat de vergunning wordt verleend. 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8899 bellen. In het besluit kunt u lezen over de mogelijkheid voor het indienen van bezwaar. De termijn voor het indienen van bezwaar eindigt op 6 okto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65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6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6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3660</meta:user-defined>
    <meta:user-defined meta:name="DCTERMS.abstract">Kennisgeving verleende vergunning voor het leggen van elektrakabels in en onder de N736, provinciale weg Oldenzaal - Ootmarsum, tussen hectometerpunten 5.070 en 5.355</meta:user-defined>
    <dc:language>nl</dc:language>
    <meta:user-defined meta:name="OVERHEIDop.locatietype/OVERHEIDop.gebiedsmarkering">Vlak</meta:user-defined>
    <meta:user-defined meta:name="DC.title">Kennisgeving verleende vergunning voor het leggen van elektrakabels in en onder de N736, provinciale weg Oldenzaal - Ootmarsum, tussen hectometerpunten 5.070 en 5.355</meta:user-defined>
    <meta:user-defined meta:name="DCTERMS.W3CDTF/DCTERMS.available">2026-08-27</meta:user-defined>
    <meta:user-defined meta:name="DCTERMS.W3CDTF/OVERHEIDop.jaargang">2026</meta:user-defined>
    <meta:user-defined meta:name="OVERHEIDop.publicationIssue">14652</meta:user-defined>
    <meta:user-defined meta:name="OVERHEIDop.PrbID/DC.identifier">prb-2026-14652</meta:user-defined>
    <meta:user-defined meta:name="OVERHEIDop.versieInformatie"/>
  </office:meta>
</office:document-meta>
</file>