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vergunningsaanvraag voor het aanleggen van elektrakabels in de N761, provinciale weg Oldemarkt - Steenwijk, tussen hectometerpunten 7.365 en 8.3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6 juli 2026 een vergunningsaanvraag ontvangen voor het aanleggen van elektrakabels in de N761, provinciale weg Oldemarkt - Steenwijk, tussen hectometerpunten 7.365 en 8.300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5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6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700</meta:user-defined>
    <meta:user-defined meta:name="DCTERMS.abstract">Besluit op een vergunningsaanvraag voor het aanleggen van elektrakabels in de N761, provinciale weg Oldemarkt - Steenwijk, tussen hectometerpunten 7.365 en 8.300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esluit op een vergunningsaanvraag voor het aanleggen van elektrakabels in de N761, provinciale weg Oldemarkt - Steenwijk, tussen hectometerpunten 7.365 en 8.300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34</meta:user-defined>
    <meta:user-defined meta:name="OVERHEIDop.PrbID/DC.identifier">prb-2026-14634</meta:user-defined>
    <meta:user-defined meta:name="OVERHEIDop.versieInformatie"/>
  </office:meta>
</office:document-meta>
</file>