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een toestemmingsaanvraag voor het evenement 'Fiets 'm erin' op 5 september 2026 op en in de V04, provinciale vaarweg Ossenzijlersloot - Schoterzijl, ter hoogte van hectometerpunt 29.0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juni 2026 ontvingen wij een toestemmingsaanvraag voor het evenement 'Fiets 'm erin' op 5 september 2026. Dit evenement vindt plaats op en in de V04, provinciale vaarweg Ossenzijlersloot - Schoterzijl, ter hoogte van hectometerpunt 29.040. Gedeputeerde Staten hebben besloten dat de toestemm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5 okto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63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3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4898</meta:user-defined>
    <meta:user-defined meta:name="DCTERMS.abstract">Besluit op een toestemmingsaanvraag voor het evenement 'Fiets 'm erin' op 5 september 2026 op en in de V04, provinciale vaarweg Ossenzijlersloot - Schoterzijl, ter hoogte van hectometerpunt 29.040</meta:user-defined>
    <dc:language>nl</dc:language>
    <meta:user-defined meta:name="OVERHEIDop.locatietype/OVERHEIDop.gebiedsmarkering">Punt</meta:user-defined>
    <meta:user-defined meta:name="DC.title">Besluit op een toestemmingsaanvraag voor het evenement 'Fiets 'm erin' op 5 september 2026 op en in de V04, provinciale vaarweg Ossenzijlersloot - Schoterzijl, ter hoogte van hectometerpunt 29.040</meta:user-defined>
    <meta:user-defined meta:name="DCTERMS.W3CDTF/DCTERMS.available">2026-08-27</meta:user-defined>
    <meta:user-defined meta:name="DCTERMS.W3CDTF/OVERHEIDop.jaargang">2026</meta:user-defined>
    <meta:user-defined meta:name="OVERHEIDop.publicationIssue">14633</meta:user-defined>
    <meta:user-defined meta:name="OVERHEIDop.PrbID/DC.identifier">prb-2026-14633</meta:user-defined>
    <meta:user-defined meta:name="OVERHEIDop.versieInformatie"/>
  </office:meta>
</office:document-meta>
</file>