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aankondiging bestuursdwang diverse voorwerpen in de berm van de provinciale weg N207 ter hoogte van hmp. 40.9 in gemeente Woubrugge</text:p>
      <text:section text:name="zakelijke-mededeling_id1-3-2" text:style-name="zakelijke-mededeling">
        <text:section text:name="zakelijke-mededeling-tekst_id1-3-2-1" text:style-name="zakelijke-mededeling-tekst">
          <text:section text:name="tekst_id1-3-2-1-1" text:style-name="tekst">
            <text:p text:style-name="common-al">Weginspecteurs van Domein Uitvoering hebben op 12 augustus 2026 geconstateerd dat in de berm van de provinciale weg N207, ter hoogte van hmp. 40.9 in de gemeente Woubrugge, diverse voorwerpen zijn geplaatst. Het gaat onder andere om borden met opschriften, kruizen, een tractorband en een koelkast.</text:p>
            <text:p text:style-name="common-al">
            <text:span text:style-name="nadrukvet">Overtreding</text:span>
          </text:p>
            <text:p text:style-name="common-al">De N207 is een provinciale weg waarop de Zuid-Hollandse Omgevingsverordening van toepassing is. Op grond van artikel 3.178 lid 1 van deze verordening is het verboden om zonder een omgevingsvergunning voorwerpen in de berm te plaatsen. Voor deze voorwerpen is een dergelijke vergunning niet verleend. </text:p>
            <text:p text:style-name="common-al">De provincie is als wegbeheerder verantwoordelijk voor de veiligheid en de instandhouding van de weg inclusief de bermen. Vanwege het ontbreken van de bovengenoemde omgevingsvergunning gelasten wij de eigenaar/rechthebbende(n) van deze voorwerpen binnen <text:span text:style-name="nadrukondlijn">één week</text:span> na de datum van deze publicatie alle voorwerpen te verwijderen en de berm in de oorspronkelijke staat terug te brengen.</text:p>
            <text:p text:style-name="common-al">Als binnen de gestelde termijn hieraan geen gehoor wordt gegeven, zullen wij een last onder bestuursdwang opleggen. Dit houdt in dat wij de voorwerpen zelf verwijderen. De hierbij gemaakte kosten kunnen op de eigenaar/rechthebbende(n) worden verhaald.</text:p>
            <text:p text:style-name="common-al">
            <text:span text:style-name="nadrukvet">Zienswijze</text:span>
          </text:p>
            <text:p text:style-name="common-al">Voordat wij overgaan tot het opleggen van een sanctie geven wij, op grond van artikel 4:8 van de Algemene wet bestuursrecht, de gelegenheid om een zienswijze kenbaar te maken over de feiten en omstandigheden met betrekking tot de genoemde overtreding. Deze zienswijze kunnen tot één week na de datum van deze publicatie bij ons kenbaar wordt gemaakt.</text:p>
            <text:p text:style-name="common-al">Er kan mondeling of schriftelijk worden gereageerd. Een schriftelijke reactie kan worden gericht aan Gedeputeerde Staten van Zuid-Holland, ter attentie van Domein Uitvoering, Postbus 90602, 2509 LP Den Haag. Voor het geven van een mondelinge reactie kan contact worden opgenomen met ons contactcentrum, telefoon 070 - 441 66 11.</text:p>
            <text:p text:style-name="common-al">
            <text:span text:style-name="nadrukvet">Tot slot</text:span>
          </text:p>
            <text:p text:style-name="common-al">Deze publicatie heeft een informatief karakter en kan niet worden aangemerkt als een beschikking op grond van de Algemene wet bestuursrecht. Het indienen van een bezwaarschrift naar aanleiding hiervan is daarom niet mogelijk.</text:p>
            <text:p text:style-name="common-al">Hoogachtend,</text:p>
            <text:p text:style-name="common-al">Gedeputeerde Staten van Zuid-Holland,</text:p>
            <text:p text:style-name="common-al">voor dezen,</text:p>
            <text:p text:style-name="common-al">Manager Juridisch Beheer en Advies</text:p>
            <text:p text:style-name="common-al">(Ambtelijk opdrachtgever)</text:p>
            <text:p text:style-name="last-al">Kenmerk besluit: DOS-2026-00038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63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3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3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DOS-2026-0003837</meta:user-defined>
    <dc:language>nl</dc:language>
    <meta:user-defined meta:name="OVERHEIDop.locatietype/OVERHEIDop.gebiedsmarkering">Vlak</meta:user-defined>
    <meta:user-defined meta:name="DC.title">Vooraankondiging bestuursdwang diverse voorwerpen in de berm van de provinciale weg N207 ter hoogte van hmp. 40.9 in gemeente Woubrugge</meta:user-defined>
    <meta:user-defined meta:name="DCTERMS.W3CDTF/DCTERMS.available">2026-08-28</meta:user-defined>
    <meta:user-defined meta:name="DCTERMS.W3CDTF/OVERHEIDop.jaargang">2026</meta:user-defined>
    <meta:user-defined meta:name="OVERHEIDop.publicationIssue">14632</meta:user-defined>
    <meta:user-defined meta:name="OVERHEIDop.PrbID/DC.identifier">prb-2026-14632</meta:user-defined>
    <meta:user-defined meta:name="OVERHEIDop.versieInformatie"/>
  </office:meta>
</office:document-meta>
</file>