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een aanvraag voor een vergunning voor het aanleggen van een tijdelijke uitweg voor bouwverkeer aan de N731, provinciale weg Glanerbrug - Overdinkel, ter hoogte van hectometerpunt 1.0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Overijssel hebben op 23 maart 2026 een aanvraag ontvangen voor een vergunning voor het aanleggen van een tijdelijke uitweg voor bouwverkeer aan de N731, provinciale weg Glanerbrug - Overdinkel, ter hoogte van hectometerpunt 1.000.</text:p>
            <text:p text:style-name="common-al">Gedeputeerde Staten hebben besloten dat de vergunning wordt verleend.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8899 bellen. In het besluit kunt u lezen over de mogelijkheid voor het indienen van bezwaar. De termijn voor het indienen van bezwaar eindigt op 6 okto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463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63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63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2515</meta:user-defined>
    <meta:user-defined meta:name="DCTERMS.abstract">Besluit op een aanvraag voor een vergunning voor het aanleggen van een tijdelijke uitweg voor bouwverkeer aan de N731, provinciale weg Glanerbrug - Overdinkel, ter hoogte van hectometerpunt 1.000</meta:user-defined>
    <dc:language>nl</dc:language>
    <meta:user-defined meta:name="OVERHEIDop.locatietype/OVERHEIDop.gebiedsmarkering">Vlak</meta:user-defined>
    <meta:user-defined meta:name="DC.title">Besluit op een aanvraag voor een vergunning voor het aanleggen van een tijdelijke uitweg voor bouwverkeer aan de N731, provinciale weg Glanerbrug - Overdinkel, ter hoogte van hectometerpunt 1.000</meta:user-defined>
    <meta:user-defined meta:name="DCTERMS.W3CDTF/DCTERMS.available">2026-08-27</meta:user-defined>
    <meta:user-defined meta:name="DCTERMS.W3CDTF/OVERHEIDop.jaargang">2026</meta:user-defined>
    <meta:user-defined meta:name="OVERHEIDop.publicationIssue">14630</meta:user-defined>
    <meta:user-defined meta:name="OVERHEIDop.PrbID/DC.identifier">prb-2026-14630</meta:user-defined>
    <meta:user-defined meta:name="OVERHEIDop.versieInformatie"/>
  </office:meta>
</office:document-meta>
</file>