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743, provinciale weg Almelo - Hengelo, tussen hectometerpunten 55.375 en 58.22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5 juli 2026 ontvingen wij een vergunningsaanvraag voor het plaatsen van omleidingsborden op de N743, provinciale weg Almelo - Hengelo, tussen hectometerpunten 55.375 en 58.225. De borden worden geplaatst vanwege de afsluiting van de Aamaatweg. Gedeputeerde Staten hebben besloten dat de vergunning wordt verleend.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6 okto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62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62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934</meta:user-defined>
    <meta:user-defined meta:name="DCTERMS.abstract">Kennisgeving verleende vergunning voor het plaatsen van omleidingsborden op de N743, provinciale weg Almelo - Hengelo, tussen hectometerpunten 55.375 en 58.225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743, provinciale weg Almelo - Hengelo, tussen hectometerpunten 55.375 en 58.225</meta:user-defined>
    <meta:user-defined meta:name="DCTERMS.W3CDTF/DCTERMS.available">2026-08-27</meta:user-defined>
    <meta:user-defined meta:name="DCTERMS.W3CDTF/OVERHEIDop.jaargang">2026</meta:user-defined>
    <meta:user-defined meta:name="OVERHEIDop.publicationIssue">14628</meta:user-defined>
    <meta:user-defined meta:name="OVERHEIDop.PrbID/DC.identifier">prb-2026-14628</meta:user-defined>
    <meta:user-defined meta:name="OVERHEIDop.versieInformatie"/>
  </office:meta>
</office:document-meta>
</file>