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aanpassen van elektriciteitskabels langs de N470 Oostweg te Zoetermeer (244366)</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aanpassen van elektriciteitskabels en het plaatsen van een aardpen langs de provinciale weg N470, plaatselijk bekend als Oostweg, ter hoogte van km 16.870, zuidoostzijde, in de gemeente Zoetermeer.</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06-10-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61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1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1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6282</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aanpassen van elektriciteitskabels langs de N470 Oostweg te Zoetermeer (244366)</meta:user-defined>
    <meta:user-defined meta:name="DCTERMS.W3CDTF/DCTERMS.available">2026-08-27</meta:user-defined>
    <meta:user-defined meta:name="DCTERMS.W3CDTF/OVERHEIDop.jaargang">2026</meta:user-defined>
    <meta:user-defined meta:name="OVERHEIDop.publicationIssue">14617</meta:user-defined>
    <meta:user-defined meta:name="OVERHEIDop.PrbID/DC.identifier">prb-2026-14617</meta:user-defined>
    <meta:user-defined meta:name="OVERHEIDop.versieInformatie"/>
  </office:meta>
</office:document-meta>
</file>