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 maatwerkvoorschrift Percelen A862 en A960 te Westbeemster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op 16 juli 2026 een aanvraag voor een maatwerkvoorschrift ontvangen. Het gaat over het uitvoeren van de vergunning OMG-051160/DMS500107 op percelen die niet voldoen aan de eisen uit de wet op de percelen A862 en A960 te Westbeemster. De aanvraag is geregistreerd onder het kenmerk OMG-087312/Z26-0826425.</text:p>
            <text:p text:style-name="common-al">De aanvraag gaat over de aangewezen milieubelastende ‘flora- en fauna-activiteit’.</text:p>
            <text:p text:style-name="common-al">De aanvraag is door de aanvrager op 29 juli 2026 ingetrokken. Daarom wordt er geen besluit meer genomen op deze aanvraag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7312/Z26-0826425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6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7312/Z26-0826425</meta:user-defined>
    <dc:language>nl</dc:language>
    <meta:user-defined meta:name="OVERHEIDop.locatietype/OVERHEIDop.gebiedsmarkering">Weg</meta:user-defined>
    <meta:user-defined meta:name="DC.title">Aanvraag ingetrokken maatwerkvoorschrift Percelen A862 en A960 te Westbeemster (flora- en fauna-activiteit)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15</meta:user-defined>
    <meta:user-defined meta:name="OVERHEIDop.PrbID/DC.identifier">prb-2026-14615</meta:user-defined>
    <meta:user-defined meta:name="OVERHEIDop.versieInformatie"/>
  </office:meta>
</office:document-meta>
</file>