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roekweg 1, Haarlem - Wijzigen vergunning OBES - Stichting Dunamare Onderwijsgroep</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eerder verleende vergunning voor het open bodemenergiesysteem (OBES) bij het Haarlem College</text:p>
            <text:p text:style-name="common-al">Aanvrager: Stichting Dunamare Onderwijsgroep</text:p>
            <text:p text:style-name="common-al">Zaaknummer: OD2026-0053414</text:p>
            <text:p text:style-name="common-al">DSO nummer: 2026082000688</text:p>
            <text:p text:style-name="common-al">Ontvangstdatum aanvraag: 20-08-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6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53414</meta:user-defined>
    <meta:user-defined meta:name="DCTERMS.abstract">Wijziging Haarlem College (LGR 82129)</meta:user-defined>
    <dc:language>nl</dc:language>
    <meta:user-defined meta:name="OVERHEIDop.locatietype/OVERHEIDop.gebiedsmarkering">Vlak</meta:user-defined>
    <meta:user-defined meta:name="DC.title">Aanvraag vergunning ontvangen - Broekweg 1, Haarlem - Wijzigen vergunning OBES - Stichting Dunamare Onderwijsgroep</meta:user-defined>
    <meta:user-defined meta:name="DCTERMS.W3CDTF/DCTERMS.available">2026-08-27</meta:user-defined>
    <meta:user-defined meta:name="DCTERMS.W3CDTF/OVERHEIDop.jaargang">2026</meta:user-defined>
    <meta:user-defined meta:name="OVERHEIDop.publicationIssue">14610</meta:user-defined>
    <meta:user-defined meta:name="OVERHEIDop.PrbID/DC.identifier">prb-2026-14610</meta:user-defined>
    <meta:user-defined meta:name="OVERHEIDop.versieInformatie"/>
  </office:meta>
</office:document-meta>
</file>