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heroverweging spoedeisendheid Stadhuisstraat 13, 2871BR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Stadhuisstraat 13, 2871BR Schoonhoven is besloten dat</text:p>
            <text:p text:style-name="common-al">voor het geval van ernstige bodemverontreiniging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6 okto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60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0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0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504</meta:user-defined>
    <meta:user-defined meta:name="DCTERMS.abstract">Beschikking heroverweging spoedeisendheid </meta:user-defined>
    <dc:language>nl</dc:language>
    <meta:user-defined meta:name="OVERHEIDop.locatietype/OVERHEIDop.gebiedsmarkering">Punt</meta:user-defined>
    <meta:user-defined meta:name="DC.title">Beschikking heroverweging spoedeisendheid Stadhuisstraat 13, 2871BR Schoonhoven</meta:user-defined>
    <meta:user-defined meta:name="DCTERMS.W3CDTF/DCTERMS.available">2026-08-27</meta:user-defined>
    <meta:user-defined meta:name="DCTERMS.W3CDTF/OVERHEIDop.jaargang">2026</meta:user-defined>
    <meta:user-defined meta:name="OVERHEIDop.publicationIssue">14605</meta:user-defined>
    <meta:user-defined meta:name="OVERHEIDop.PrbID/DC.identifier">prb-2026-14605</meta:user-defined>
    <meta:user-defined meta:name="OVERHEIDop.versieInformatie"/>
  </office:meta>
</office:document-meta>
</file>