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openen en dichten van bestaande handholes in de rechterberm en het rechter trottoir van de N743, provinciale weg Almelo - Hengelo, tussen hectometerpunten 51.560 en 53.200</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18 augustus 2026 een verzoek tot het behandelen van een aanvraag voor een beschikking hebben ontvangen waarbij de reguliere voorbereidingsprocedure van toepassing is. De aanvraag gaat over het openen en dichten van bestaande handholes in de rechterberm en het rechter trottoir van de N743, provinciale weg Almelo - Hengelo, tussen hectometerpunten 51.560 en 53.200.</text:p>
            <text:p text:style-name="common-al">Wanneer u de documenten in het provinciehuis wilt inzien dan vragen wij u een afspraak te maken. Desgewenst kunt u de documenten digitaal toegestuurd krijgen. U kunt hiervoor telefoonnummer 038 49988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460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0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0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921</meta:user-defined>
    <meta:user-defined meta:name="DCTERMS.abstract">Aanvraag voor een vergunning voor het openen en dichten van bestaande handholes in de rechterberm en het rechter trottoir van de N743, provinciale weg Almelo - Hengelo, tussen hectometerpunten 51.560 en 53.200.</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Aanvraag voor een vergunning voor het openen en dichten van bestaande handholes in de rechterberm en het rechter trottoir van de N743, provinciale weg Almelo - Hengelo, tussen hectometerpunten 51.560 en 53.200</meta:user-defined>
    <meta:user-defined meta:name="DCTERMS.W3CDTF/DCTERMS.available">2026-08-27</meta:user-defined>
    <meta:user-defined meta:name="DCTERMS.W3CDTF/OVERHEIDop.jaargang">2026</meta:user-defined>
    <meta:user-defined meta:name="OVERHEIDop.publicationIssue">14601</meta:user-defined>
    <meta:user-defined meta:name="OVERHEIDop.PrbID/DC.identifier">prb-2026-14601</meta:user-defined>
    <meta:user-defined meta:name="OVERHEIDop.versieInformatie"/>
  </office:meta>
</office:document-meta>
</file>