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Ontgronding Aanleg waterberging t.p.v. zonnepark Wehl (Solar Provider Group) Heislagseweg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anvraag omgevingsvergunning ontgronding voor de aanleg van een waterberging t.p.v. zonnepark Wehl (Solar Provider Group) aan de Heislagseweg te Wehl.</text:p>
            <text:p text:style-name="common-al">Provincie Gelderland heeft op 24 augustus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meer informatie kunt u contact opnemen met het Provincieloket via telefoonnummer 026 359 99 99 onder vermelding van het zaaknummer 2026-011804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5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Provincie Gelderland aanvraag Omgevingsvergunning Ontgronding Aanleg waterberging t.p.v. zonnepark Wehl (Solar Provider Group) Heislagseweg Wehl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596</meta:user-defined>
    <meta:user-defined meta:name="OVERHEIDop.PrbID/DC.identifier">prb-2026-14596</meta:user-defined>
    <meta:user-defined meta:name="OVERHEIDop.versieInformatie"/>
  </office:meta>
</office:document-meta>
</file>