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vervangen van een gasdistributiestation en het leggen van gasleidingen in en op de N760, provinciale weg IJsselmuiden - Genemuiden, ter hoogte van hectometerpunt 2.2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pril 2026 ontvingen wij een vergunningsanvraag voor het vervangen van een gasdistributiestation en het leggen van gasleidingen in en op de N760, provinciale weg IJsselmuiden - Genemuiden, ter hoogte van hectometerpunt 2.255. 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6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58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8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986</meta:user-defined>
    <meta:user-defined meta:name="DCTERMS.abstract">Kennisgeving verleende vergunning voor het vervangen van een gasdistributiestation en het leggen van gasleidingen in en op de N760, provinciale weg IJsselmuiden - Genemuiden, ter hoogte van hectometerpunt 2.255</meta:user-defined>
    <dc:language>nl</dc:language>
    <meta:user-defined meta:name="OVERHEIDop.locatietype/OVERHEIDop.gebiedsmarkering">Vlak</meta:user-defined>
    <meta:user-defined meta:name="DC.title">Kennisgeving verleende vergunning voor het vervangen van een gasdistributiestation en het leggen van gasleidingen in en op de N760, provinciale weg IJsselmuiden - Genemuiden, ter hoogte van hectometerpunt 2.255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589</meta:user-defined>
    <meta:user-defined meta:name="OVERHEIDop.PrbID/DC.identifier">prb-2026-14589</meta:user-defined>
    <meta:user-defined meta:name="OVERHEIDop.versieInformatie"/>
  </office:meta>
</office:document-meta>
</file>