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omleggen van een waterleiding langs de N215 te Sommelsdijk (242389)</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hebben en verwijderen van een waterleiding middels open ontgraving en twee gestuurde boringen in en langs de provinciale weg N215, plaatselijk bekend als Staverseweg, tussen km 20.030 en 20.200 (rotonde), te Sommelsdijk in de gemeente Goeree-Overflakke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5-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51</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omleggen van een waterleiding langs de N215 te Sommelsdijk (242389)</meta:user-defined>
    <meta:user-defined meta:name="DCTERMS.W3CDTF/DCTERMS.available">2026-08-27</meta:user-defined>
    <meta:user-defined meta:name="DCTERMS.W3CDTF/OVERHEIDop.jaargang">2026</meta:user-defined>
    <meta:user-defined meta:name="OVERHEIDop.publicationIssue">14578</meta:user-defined>
    <meta:user-defined meta:name="OVERHEIDop.PrbID/DC.identifier">prb-2026-14578</meta:user-defined>
    <meta:user-defined meta:name="OVERHEIDop.versieInformatie"/>
  </office:meta>
</office:document-meta>
</file>