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082346i3acc2dc6-7d21-46d8-89fd-e7a08308ce5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
      <text:list-level-style-bullet style:num-suffix="" text:bullet-char="​" text:level="1">
        <style:list-level-properties text:min-label-width="10mm"/>
      </text:list-level-style-bullet>
    </text:list-style>
    <text:list-style style:name="id1-3-2-4-2-3">
      <text:list-level-style-bullet style:num-suffix="" text:bullet-char="​" text:level="1">
        <style:list-level-properties text:min-label-width="10mm"/>
      </text:list-level-style-bullet>
    </text:list-style>
    <text:list-style style:name="id1-3-2-4-2-4">
      <text:list-level-style-bullet style:num-suffix="" text:bullet-char="​" text:level="1">
        <style:list-level-properties text:min-label-width="10mm"/>
      </text:list-level-style-bullet>
    </text:list-style>
    <text:list-style style:name="id1-3-2-4-2-5">
      <text:list-level-style-bullet style:num-suffix="" text:bullet-char="​" text:level="1">
        <style:list-level-properties text:min-label-width="10mm"/>
      </text:list-level-style-bullet>
    </text:list-style>
    <text:list-style style:name="id1-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snelheidsverlaging en realiseren van een aansluiting tussen J.C. van Hattumweg en de N521 aan Bovenkerkerweg nabij hmp 0.4 te Amstelveen</text:p>
      <text:section text:name="regeling_id1-3-2" text:style-name="regeling">
        <text:section text:name="aanhef_id1-3-2-1" text:style-name="aanhef">
          <text:section text:name="context_id1-3-2-1-1" text:style-name="context">
            <text:p text:style-name="context.al">
            <text:span text:style-name="nadrukvet">20260820IK-01</text:span>
          </text:p>
            <text:p text:style-name="context_bottom"/>
          </text:section>
          <text:p text:style-name="aanhef_wie">Gedeputeerde Staten van Noord-Holland </text:p>
          <text:section text:name="considerans_id1-3-2-1-3" text:style-name="considerans">
            <text:p text:style-name="considerans.al">
            <text:span text:style-name="nadrukvet">Inleiding </text:span>
          </text:p>
            <text:p text:style-name="considerans.al">De gemeente Amstelveen ontwikkelt woningbouwlocatie De Scheg, gelegen ten zuiden van de J.C. van Hattumweg. Deelgebied Scheg Oost wordt ontsloten via de J.C. van Hattumweg en de N521 Bovenkerkerweg. Ter hoogte van de spoorwegovergang J.C. van Hattumweg / Uithoornlijn wordt een knip voor gemotoriseerd verkeer gerealiseerd. Hierdoor wordt de aansluiting van de J.C. van Hattumweg op de N521 Bovenkerkerweg de enige ontsluiting voor autoverkeer.</text:p>
            <text:p text:style-name="considerans.al">De bestaande aansluiting op de Bovenkerkerweg voldoet niet aan de huidige eisen. De inrichting is onvoldoende verkeersveilig, met name voor fietsverkeer. Hierom komt de parallelweg langs de N512 Bovenkerkerweg, tussen de J.C. van Hattumweg en de aansluiting, te vervallen. Deze is op dit moment te smal en bovendien kent het tracé een omweg.</text:p>
            <text:p text:style-name="considerans.al">Dit verkeersbesluit ziet op de aanpassingen ten behoeve van deze nieuw te realiseren kruising.</text:p>
            <text:p text:style-name="considerans.al">
            <text:span text:style-name="nadrukvet">Maatregelen en motivering</text:span>
          </text:p>
            <text:p text:style-name="considerans.al">Tussen de J.C. van Hattumweg en de N521 Bovenkerkerweg wordt een aansluiting gerealiseerd. De gekozen ligging en inrichting bevordert een veilige verkeersafwikkeling en sluit aan op het bestaande wegbeeld. Hiermee ontstaat een inpasbare en toekomstbestendige aansluiting.</text:p>
            <text:p text:style-name="considerans.al">Ten behoeve van het nieuwe kruispunt wordt op de eerste plaats, middels verkeersbord A1, een maximumsnelheid van 50 km/h ingesteld tussen hmp 0.4 en 0.5. Om een veilige oversteek te maken voor fietsers en bromfietsers op de Bovenkerkerweg wordt er bij de kruising een middeneiland aangebracht waardoor de oversteek naar het fiets- en bromfietspad langs de Bovenkerkerweg in twee fasen kan plaatsvinden. Het verkeer komend vanaf de J.C. van Hattumweg en de overstekende fietsers worden verplicht voorrang te verlenen aan het verkeer op de N521. Dit wordt geregeld met verkeersborden B1 en B6 in combinatie met haaientanden. <text:span text:style-name="nadrukvet">Tevens wordt er vanuit deze rijrichting een C15-bord geplaatst. Hiermee wordt de N521 gesloten voor fietsen, bromfietsen en gehandicaptenvoertuigen zonder motor.</text:span></text:p>
            <text:p text:style-name="considerans.al">Na de fietsoversteek wordt verkeersbord G12b aangebracht ter aanduiding van het einde van het bromfietspad. Ter ondersteuning van een overzichtelijke verkeersafwikkeling op de N521 wordt voor beide rijbanen een verplichte rijrichting ingesteld met verkeersborden D2r en D2l op middengeleiders. </text:p>
            <text:p text:style-name="considerans.al">De uitvoering van de werkzaamheden staat gepland voor september/oktober 2026. Als bijlage bij dit verkeersbesluit zijn tekeningen van de kruising opgenomen, inclusief de situering van de verkeersborden.</text:p>
            <text:p text:style-name="considerans.al">
            <text:span text:style-name="nadrukvet">Noodzaak en doelstelling </text:span>
          </text:p>
            <text:p text:style-name="considerans.al">Op grond van artikel 15, eerste lid, van de Wegenverkeerswet 1994 en artikel 12 van het Besluit administratieve bepalingen inzake het wegverkeer (BABW) moet voor het plaatsen of verwijderen van de borden A1, B1, B6, haaientanden op het wegdek en G12b en uit bijlage I bij het RVV 1990, een verkeersbesluit worden genomen.</text:p>
            <text:p text:style-name="considerans.al">De noodzaak voor dit verkeersbesluit vloeit voort uit de realisatie van de aansluiting tussen de J.C. van Hattumweg &amp; de N521. Door de aanleg hiervan verandert de verkeerssituatie ter plaatse en is het noodzakelijk om de voorrangssituaties en verkeersstromen eenduidig vast te leggen en kenbaar te maken aan weggebruikers.</text:p>
            <text:p text:style-name="considerans.al">De doelstelling van dit verkeersbesluit is het verzekeren van de veiligheid op de weg, het beschermen van weggebruikers en passagiers, het in stand houden van de weg en het waarborgen van de bruikbaarheid daarvan. </text:p>
            <text:p text:style-name="considerans.al">Deze belangen zijn genoemd in artikel 2 van de Wegenverkeerswet 1994 en vormen de basis voor de te treffen verkeersmaatregelen.</text:p>
            <text:p text:style-name="considerans.al">
            <text:span text:style-name="nadrukvet">Advies politie </text:span>
          </text:p>
            <text:p text:style-name="considerans.al">Over een verkeersbesluit moet op grond van artikel 24 van het BABW overleg worden gevoerd met de korpschef van het betrokken politiekorps. Dit besluit is voorgelegd aan de daartoe gemachtigde medewerker verkeersadvisering van de politie. Deze heeft een positief advies uitgebracht. </text:p>
            <text:p text:style-name="considerans.al">
            <text:span text:style-name="nadrukvet">Afweging belangen </text:span>
          </text:p>
            <text:p text:style-name="considerans.al">Bij het nemen van dit verkeersbesluit zijn de belangen als bedoeld in artikel 2 van de Wegenverkeerswet 1994 tegen elkaar afgewogen. Enerzijds betreft dit het belang van een goede bereikbaarheid van de nieuwe woonwijk De Scheg voor gemotoriseerd verkeer, fietsers en voetgangers. Anderzijds is het belang van het waarborgen van de verkeersveiligheid op en rond de N521 nadrukkelijk meegewogen. </text:p>
            <text:p text:style-name="considerans.al">De gekozen inrichting, inclusief de voorrangsregeling en de geleiding van verkeersstromen borgt hiermee een zo veilig en overzichtelijk mogelijke verkeerssituatie. </text:p>
            <text:p text:style-name="considerans.al">
            <text:span text:style-name="nadrukvet">Bevoegdheid </text:span>
          </text:p>
            <text:p text:style-name="considerans.al">De weg waarop dit verkeersbesluit betrekking heeft, valt onder het beheer van de provincie Noord-Holland. Daarom zijn wij, Gedeputeerde Staten van Noord-Holland, het bevoegde bestuursorgaan om dit besluit te nemen, op grond van artikel 18, lid 1, sub b, van de Wegenverkeerswet 1994. Het besluit is gebaseerd op deze wet en bijbehorende regelgeving, zoals het Reglement Verkeersregels en Verkeerstekens 1990 (RVV) en het Besluit administratieve bepalingen inzake het wegverkeer (BABW).</text:p>
            <text:p text:style-name="considerans_bottom"/>
          </text:section>
        </text:section>
        <text:section text:name="regeling-tekst_id1-3-2-2" text:style-name="regeling-tekst">
          <text:section text:name="tekst_id1-3-2-2-1" text:style-name="tekst">
            <text:p text:style-name="last-al">
            <text:span text:style-name="nadrukvet">Besluit </text:span>
          </text:p>
            <text:list text:style-name="id1-3-2-2-1-2">
              <text:list-item text:style-override="id1-3-2-2-1-2-1">
                <text:number>1.</text:number>
                <text:p text:style-name="al">Door plaatsing van verkeersbord A1 (50) uit bijlage I van het RVV 1990, in verband met de komgrens verplaatsing, een maximumsnelheid van 50 km/h in te stellen tussen hmp 0.4 en 0.5.</text:p>
              </text:list-item>
              <text:list-item text:style-override="id1-3-2-2-1-2-2">
                <text:number>2.</text:number>
                <text:p text:style-name="al">Door plaatsing van verkeersbord B1, uit bijlage I van het Reglement verkeersregels en verkeerstekens 1990 (RVV 1990), de N521 aan te duiden als voorrangsweg ter hoogte van de aansluiting.</text:p>
              </text:list-item>
              <text:list-item text:style-override="id1-3-2-2-1-2-3">
                <text:number>3.</text:number>
                <text:p text:style-name="al">Door het plaatsen van verkeersbord B6 uit bijlage I van het RVV 1990 en het aanbrengen van haaientanden op het wegdek en fietspad, als bedoeld in artikel 80 van het RVV 1990, de voorrang zodanig te regelen dat voorrang moet worden verleend aan bestuurders op de N521.</text:p>
              </text:list-item>
              <text:list-item text:style-override="id1-3-2-2-1-2-4">
                <text:number>4.</text:number>
                <text:p text:style-name="al">Door plaatsing van verkeersbord C15 uit bijlage I van het RVV 1990, de N521 af te sluiten voor fietsen, bromfietsen en gehandicaptenvoertuigen. </text:p>
              </text:list-item>
              <text:list-item text:style-override="id1-3-2-2-1-2-5">
                <text:number>5.</text:number>
                <text:p text:style-name="al">Door plaatsing van verkeersbord D2r, uit bijlage I van het Reglement verkeersregels en verkeerstekens 1990 (RVV 1990), een verplichte rijrichting rechts in te stellen.</text:p>
              </text:list-item>
              <text:list-item text:style-override="id1-3-2-2-1-2-6">
                <text:number>6.</text:number>
                <text:p text:style-name="al">Door plaatsing van verkeersbord D2l, uit bijlage I van het Reglement verkeersregels en verkeerstekens 1990 (RVV 1990), een verplichte rijrichting links in te stellen.</text:p>
              </text:list-item>
              <text:list-item text:style-override="id1-3-2-2-1-2-7">
                <text:number>7.</text:number>
                <text:p text:style-name="al">Door plaatsing van verkeersbord G12a, uit bijlage I van het Reglement verkeersregels en verkeerstekens 1990 (RVV 1990), een verplicht fiets-/bromfietspad aan te duiden.</text:p>
              </text:list-item>
              <text:list-item text:style-override="id1-3-2-2-1-2-8">
                <text:number>8.</text:number>
                <text:p text:style-name="al">Door plaatsing van verkeersbord G12b, uit bijlage I van het Reglement verkeersregels en verkeerstekens 1990 (RVV 1990), een einde verplicht fiets-/bromfietspad aan te duiden.</text:p>
              </text:list-item>
            </text:list>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17-08-2026 </text:span>
          </text:p>
          </text:section>
          <text:section text:name="ondertekening_id1-3-2-3-2">
            <text:p><text:span text:style-name="functie">Gedeputeerde Staten van Noord-Holland, </text:span></text:p>
          </text:section>
          <text:section text:name="ondertekening_id1-3-2-3-3">
            <text:p><text:span text:style-name="functie"/></text:p>
            <text:p><text:span text:style-name="deze">Namens dezen, </text:span></text:p>
          </text:section>
          <text:section text:name="ondertekening_id1-3-2-3-4">
            <text:p><text:span text:style-name="organisatie">Sectormanager Netwerkmanagement en Gebruik</text:span></text:p>
          </text:section>
          <text:section text:name="ondertekening_id1-3-2-3-5">
            <text:p><text:span text:style-name="organisatie">Dhr. I. Kielenstijn</text:span></text:p>
          </text:section>
        </text:section>
        <text:section text:name="bezwaarschrift_id1-3-2-4" text:style-name="bezwaarschrift">
          <text:p text:style-name="bezwaarschrift_top"/>
          <text:p text:style-name="bezwaarschrift_al">
          <text:span text:style-name="nadrukvet">Rechtsmiddelen </text:span>
        </text:p>
          <text:list text:style-name="id1-3-2-4-2">
            <text:list-item text:style-override="id1-3-2-4-2-1">
              <text:number>1.</text:number>
              <text:p text:style-name="al">Als u belanghebbende bent kunt u binnen zes weken na de verzending, uitreiking of publicatie van dit besluit schriftelijk bezwaar aantekenen. Het bezwaarschrift kunt u sturen aan Gedeputeerde Staten van Noord-Holland, ter attentie van de secretaris van de Hoor- en adviescommissie, Postbus 3007, 2001 DA Haarlem. Wij verzoeken u om in uw bezwaarschrift het telefoonnummer te vermelden waarop u overdag bereikbaar bent. Ook kunt u voor meer informatie de provinciale website bezoeken: <text:a xlink:href="http://www.noord-holland.nl/" xlink:type="simple"><text:span text:style-name="nadrukondlijn">www.noord-holland.nl</text:span></text:a>.</text:p>
              <text:p text:style-name="al"/>
            </text:list-item>
            <text:list-item text:style-override="id1-3-2-4-2-2">
              <text:number/>
              <text:p text:style-name="al">Indien u bezwaar heeft ingediend is het mogelijk gebruik te maken van een minder formele procedure: een gesprek tussen u en medewerkers die namens van het college van gedeputeerde staten deelnemen. </text:p>
              <text:p text:style-name="al"/>
            </text:list-item>
            <text:list-item text:style-override="id1-3-2-4-2-3">
              <text:number/>
              <text:p text:style-name="al">Indien uw bezwaar zich hiervoor leent, wordt contact met u opgenomen, maar u kunt hier ook zelf om verzoeken, Een gesprek tast uw rechten als bezwaarmaker niet aan. </text:p>
              <text:p text:style-name="al"/>
            </text:list-item>
            <text:list-item text:style-override="id1-3-2-4-2-4">
              <text:number/>
              <text:p text:style-name="al">Bovenstaand besluit treedt in werking, ook al wordt een bezwaarschrift ingediend. Gelijktijdig met het indienen van een bezwaarschrift kunt u –bij een spoedeisend belang- een voorlopige voorziening vragen bij de voorzieningenrechter van de rechtbank Noord-Holland. </text:p>
            </text:list-item>
            <text:list-item text:style-override="id1-3-2-4-2-5">
              <text:number/>
              <text:p text:style-name="al">Informatie </text:p>
            </text:list-item>
          </text:list>
          <text:list text:style-name="id1-3-2-4-3">
            <text:list-item text:style-override="id1-3-2-4-3-1">
              <text:number>2.</text:number>
              <text:p text:style-name="al">Voor vragen of opmerkingen over het besluit kunt u bellen met het servicepunt Noord-Holland, telefoonnummer (gratis): 0800 0200 600. </text:p>
            </text:list-item>
          </text:list>
          <text:p text:style-name="bezwaarschrift_al">
          <draw:frame><draw:text-box><text:section text:name="plaatje_id1-3-2-4-4-1" text:style-name="plaatje">
            <text:p text:style-name="illustratie_id1-3-2-4-4-1-1"><draw:frame draw:style-name="illustratie_id1-3-2-4-4-1-1" text:anchor-type="paragraph" svg:width="153mm" svg:height="107.74108818011256mm"><draw:image xlink:href="Pictures/Schermafbeelding2026-08-25082346i3acc2dc6-7d21-46d8-89fd-e7a08308ce5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5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Provincie/DC.creator">Noord-Holland</meta:user-defined>
    <meta:user-defined meta:name="OVERHEID.Provincie/OVERHEID.authority">Noord-Holland</meta:user-defined>
    <meta:user-defined meta:name="OVERHEID.Informatietype/DC.type">officiële publicatie</meta:user-defined>
    <meta:user-defined meta:name="OVERHEIDop.Rubriek/DC.type">verkeersbesluit of -mededeling</meta:user-defined>
    <meta:user-defined meta:name="OVERHEID.Provincie/DCTERMS.publisher">Noord-Hol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Provincie Noord-Holland - instellen van een snelheidsverlaging en realiseren van een aansluiting  - tussen J.C. van Hattumweg en de N521 aan Bovenkerkerweg nabij hmp 0.4 te Amstelve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0820IK-01</meta:user-defined>
    <meta:user-defined meta:name="OVERHEIDop.verkeersbordcode">A1</meta:user-defined>
    <meta:user-defined meta:name="OVERHEIDop.verkeersbordcode">B1</meta:user-defined>
    <meta:user-defined meta:name="OVERHEIDop.verkeersbordcode">B6</meta:user-defined>
    <meta:user-defined meta:name="OVERHEIDop.verkeersbordcode">C15</meta:user-defined>
    <meta:user-defined meta:name="OVERHEIDop.verkeersbordcode">D5</meta:user-defined>
    <meta:user-defined meta:name="OVERHEIDop.verkeersbordcode">G12a</meta:user-defined>
    <meta:user-defined meta:name="OVERHEIDop.verkeersbordcode">G12b</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instellen van een snelheidsverlaging en realiseren van een aansluiting tussen J.C. van Hattumweg en de N521 aan Bovenkerkerweg nabij hmp 0.4 te Amstelveen</meta:user-defined>
    <meta:user-defined meta:name="DCTERMS.W3CDTF/DCTERMS.available">2026-08-27</meta:user-defined>
    <meta:user-defined meta:name="OVERHEIDop.externeBijlage">Politieadvies|exb-2026-30192</meta:user-defined>
    <meta:user-defined meta:name="OVERHEIDop.externeBijlage">Aansluiting J.C. van Hattumweg - Bovenkerkerweg|exb-2026-30193</meta:user-defined>
    <meta:user-defined meta:name="DCTERMS.W3CDTF/OVERHEIDop.jaargang">2026</meta:user-defined>
    <meta:user-defined meta:name="OVERHEIDop.publicationIssue">14568</meta:user-defined>
    <meta:user-defined meta:name="OVERHEIDop.PrbID/DC.identifier">prb-2026-14568</meta:user-defined>
    <meta:user-defined meta:name="OVERHEIDop.versieInformatie"/>
  </office:meta>
</office:document-meta>
</file>