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ZW - Chloordioxide installatie aan de Burgemeester Smeetsweg 1 te Zoeterwoude</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31 juli 2026 een aanvraag voor een omgevingsvergunning ontvangen voor Heineken Netherlands Supply B.V. aan de Burgemeester Smeetsweg 1, 2382 PH te Zoeterwoude. De aanvraag betreft het testen van een chloordioxide proefinstallatie ten behoeve van desinfectie van water en de realisatie van een definitieve installatie na afronding van de testen.</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zaaknummer: 5562133 en/of het verzoeknummer: 202607310101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62133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Weg</meta:user-defined>
    <meta:user-defined meta:name="DC.title">Kennisgeving aanvraag vergunning voor HZW - Chloordioxide installatie aan de Burgemeester Smeetsweg 1 te Zoeterwoude</meta:user-defined>
    <meta:user-defined meta:name="DCTERMS.W3CDTF/DCTERMS.available">2026-08-26</meta:user-defined>
    <meta:user-defined meta:name="DCTERMS.W3CDTF/OVERHEIDop.jaargang">2026</meta:user-defined>
    <meta:user-defined meta:name="OVERHEIDop.publicationIssue">14558</meta:user-defined>
    <meta:user-defined meta:name="OVERHEIDop.PrbID/DC.identifier">prb-2026-14558</meta:user-defined>
    <meta:user-defined meta:name="OVERHEIDop.versieInformatie"/>
  </office:meta>
</office:document-meta>
</file>