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oonzorgcentrum Savant Alphonsus, Hoofdstraat 176, 5706 AP te Helm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wijzigen.</text:p>
            <text:p text:style-name="common-al">Bedrijf : woonzorgcentrum Savant Alphonsus</text:p>
            <text:p text:style-name="common-al">Locatie : Hoofdstraat 176, 5706 AP te Helmond, in de gemeente Helmond</text:p>
            <text:p text:style-name="common-al">Activiteit : flora- en fauna- activiteit</text:p>
            <text:p text:style-name="common-al">Voor : de gevolgen ten aanzien van beschermde dier- en/of plantsoorten vanwege de herontwikkeling van het Savant Alphonsus</text:p>
            <text:p text:style-name="common-al">Aanvraagdatum : 6 mei 2026</text:p>
            <text:p text:style-name="common-al">Zaaknummer : Z/505002</text:p>
            <text:p text:style-name="common-al">Verzenddatum besluit : 24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4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500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54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4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4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5002</meta:user-defined>
    <dc:language>nl</dc:language>
    <meta:user-defined meta:name="OVERHEIDop.locatietype/OVERHEIDop.gebiedsmarkering">Adres</meta:user-defined>
    <meta:user-defined meta:name="DC.title">Provincie Noord-Brabant – besluit aanvraag omgevingsvergunning - woonzorgcentrum Savant Alphonsus, Hoofdstraat 176, 5706 AP te Helmond</meta:user-defined>
    <meta:user-defined meta:name="OVERHEIDop.datumEindeReactietermijn">2026-10-05</meta:user-defined>
    <meta:user-defined meta:name="OVERHEIDop.TilID/OVERHEIDop.terinzageleggingOP">til-2026-33701</meta:user-defined>
    <meta:user-defined meta:name="DCTERMS.W3CDTF/DCTERMS.available">2026-08-26</meta:user-defined>
    <meta:user-defined meta:name="DCTERMS.W3CDTF/OVERHEIDop.jaargang">2026</meta:user-defined>
    <meta:user-defined meta:name="OVERHEIDop.publicationIssue">14547</meta:user-defined>
    <meta:user-defined meta:name="OVERHEIDop.PrbID/DC.identifier">prb-2026-14547</meta:user-defined>
    <meta:user-defined meta:name="OVERHEIDop.versieInformatie"/>
  </office:meta>
</office:document-meta>
</file>