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provincie Zuid-Hol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omgevingsvergunning heeft betrekking op het opzettelijk vangen en doden van de houtduif, meer specifiek (verjagend) afschot buiten het jachtseizoen, in het belang van het voorkomen van belangrijke schade aan gewassen. De omgevingsvergunning heeft betrekking op het agrarisch grondgebied van de <text:span text:style-name="nadrukvet">provincie Zuid-Holland</text:span>, meer specifiek percelen met daarop schadegevoelige gewasse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4 augustus 2026. Een belanghebbende kan tot en met 5 okto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80203</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5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Provincie</meta:user-defined>
    <meta:user-defined meta:name="DC.title">Kennisgeving beschikking omgevingsvergunning, provincie Zuid-Holland</meta:user-defined>
    <meta:user-defined meta:name="DCTERMS.W3CDTF/DCTERMS.available">2026-08-26</meta:user-defined>
    <meta:user-defined meta:name="DCTERMS.W3CDTF/OVERHEIDop.jaargang">2026</meta:user-defined>
    <meta:user-defined meta:name="OVERHEIDop.publicationIssue">14546</meta:user-defined>
    <meta:user-defined meta:name="OVERHEIDop.PrbID/DC.identifier">prb-2026-14546</meta:user-defined>
    <meta:user-defined meta:name="OVERHEIDop.versieInformatie"/>
  </office:meta>
</office:document-meta>
</file>