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creatiegebied Broekpolder Watersportweg te Vlaar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7 augustus 2026 van een aanvraag om een omgevingsvergunning als bedoeld in de Omgevingswet.</text:p>
            <text:p text:style-name="common-al">De aanvraag betreft het wijzigen van de op 26 november 2025, kenmerk ODH1511675, verleende vergunning i.v.m. bodemsanering en herontwikkeling en het kappen van een roestboom met de aanwezigheid hierbij van de ransuil op locatie <text:span text:style-name="nadrukvet">Recreatiegebied Broekpolder Watersportweg te Vlaardingen</text:span>.</text:p>
            <text:p text:style-name="common-al">De aanvraag is ingediend voor een flora- en fauna-activiteit als bedoeld in artikel 5.1, tweede lid, onder g, van de Omgevingswet. De aanvraag is geregistreerd met het zaaknummer <text:span text:style-name="nadrukvet">01179721</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5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Vlak</meta:user-defined>
    <meta:user-defined meta:name="DC.title">Kennisgeving aanvraag omgevingsvergunning, Recreatiegebied Broekpolder Watersportweg te Vlaardingen</meta:user-defined>
    <meta:user-defined meta:name="DCTERMS.W3CDTF/DCTERMS.available">2026-08-26</meta:user-defined>
    <meta:user-defined meta:name="DCTERMS.W3CDTF/OVERHEIDop.jaargang">2026</meta:user-defined>
    <meta:user-defined meta:name="OVERHEIDop.publicationIssue">14537</meta:user-defined>
    <meta:user-defined meta:name="OVERHEIDop.PrbID/DC.identifier">prb-2026-14537</meta:user-defined>
    <meta:user-defined meta:name="OVERHEIDop.versieInformatie"/>
  </office:meta>
</office:document-meta>
</file>