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BOOMROOIERIJ WEIJTMANS B.V., Airborneweg 25 Son en Breugel – Z/5131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Actualiseren van de bestaande bedrijfsactiviteiten voor boomrooiwerkzaamheden en groenverwerking, inclusief aanpassingen aan de terreininrichting</text:p>
            <text:p text:style-name="common-al">Locatie: Airborneweg 25, 5691 PS te Son en Breugel	 </text:p>
            <text:p text:style-name="common-al">Zaaknummer: Z/513166</text:p>
            <text:p text:style-name="common-al">Activiteit: Natura 2000-activiteit</text:p>
            <text:p text:style-name="common-al">Datum ontvangen: 04-05-2026	 </text:p>
            <text:p text:style-name="common-al">Als het (ontwerp)besluit wordt genomen, publiceert de provincie een nieuw bericht. Vanaf dat moment kunt u documenten met informatie over het (ontwerp)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5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3166</meta:user-defined>
    <dc:language>nl</dc:language>
    <meta:user-defined meta:name="OVERHEIDop.locatietype/OVERHEIDop.gebiedsmarkering">Punt</meta:user-defined>
    <meta:user-defined meta:name="DC.title">Provincie Noord-Brabant – Omgevingsvergunning aangevraagd – BOOMROOIERIJ WEIJTMANS B.V., Airborneweg 25 Son en Breugel – Z/513166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33</meta:user-defined>
    <meta:user-defined meta:name="OVERHEIDop.PrbID/DC.identifier">prb-2026-14533</meta:user-defined>
    <meta:user-defined meta:name="OVERHEIDop.versieInformatie"/>
  </office:meta>
</office:document-meta>
</file>