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wijderen van een dam aan de provinciale weg N215, plaatselijk bekend als Staakweg te Dirksland in de gemeente Goeree-Overflakkee (243910)</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verwijderen van een dam aan de provinciale weg N215, plaatselijk bekend als Staakweg te Dirksland in de gemeente Goeree-Overflakkee ter hoogte van km 14.050.</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4-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181</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verwijderen van een dam aan de provinciale weg N215, plaatselijk bekend als Staakweg te Dirksland in de gemeente Goeree-Overflakkee (243910)</meta:user-defined>
    <meta:user-defined meta:name="DCTERMS.W3CDTF/DCTERMS.available">2026-08-26</meta:user-defined>
    <meta:user-defined meta:name="DCTERMS.W3CDTF/OVERHEIDop.jaargang">2026</meta:user-defined>
    <meta:user-defined meta:name="OVERHEIDop.publicationIssue">14530</meta:user-defined>
    <meta:user-defined meta:name="OVERHEIDop.PrbID/DC.identifier">prb-2026-14530</meta:user-defined>
    <meta:user-defined meta:name="OVERHEIDop.versieInformatie"/>
  </office:meta>
</office:document-meta>
</file>