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gen van telecommunicatieleidingen en het maken van boringen hiervoor in de gemeente Ouder Amstel in de provinciale weg N522 vanaf 12.531 t/m 13.416, verzonden 20 augustus 2026, zaaknummer ONH002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leggen van telecommunicatieleidingen en het maken van boringen hiervoor in de gemeente Ouder Amstel in de provinciale weg N522 vanaf 12.531 t/m 13.416.</text:p>
            <text:p text:style-name="common-al">De vergunning is geregistreerd onder kenmerk: ONH00280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1 okto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52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leggen van telecommunicatieleidingen en het maken van boringen hiervoor in de gemeente Ouder Amstel in de provinciale weg N522 vanaf 12.531 t/m 13.416, verzonden 20 augustus 2026, zaaknummer ONH00280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528</meta:user-defined>
    <meta:user-defined meta:name="OVERHEIDop.PrbID/DC.identifier">prb-2026-14528</meta:user-defined>
    <meta:user-defined meta:name="OVERHEIDop.versieInformatie"/>
  </office:meta>
</office:document-meta>
</file>