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gen van een telecommunicatieleiding in de gemeenten Hilversum en Laren in de provinciale weg HOV5 vanaf 2.737 t/m 2.816, verzonden 21 augustus 2026, zaaknummer ONH002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leggen van een telecommunicatieleiding in de gemeenten Hilversum en Laren in de provinciale weg HOV5 vanaf 2.737 t/m 2.816.</text:p>
            <text:p text:style-name="common-al">De vergunning is geregistreerd onder kenmerk: ONH00291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2 okto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52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leggen van een telecommunicatieleiding in de gemeenten Hilversum en Laren in de provinciale weg HOV5 vanaf 2.737 t/m 2.816, verzonden 21 augustus 2026, zaaknummer ONH00291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527</meta:user-defined>
    <meta:user-defined meta:name="OVERHEIDop.PrbID/DC.identifier">prb-2026-14527</meta:user-defined>
    <meta:user-defined meta:name="OVERHEIDop.versieInformatie"/>
  </office:meta>
</office:document-meta>
</file>