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elektraleiding in de gemeente Dijk en Waard op de provinciale weg N242 vanaf km 58.223 t/m km 58.223, ingekomen 20 augustus 2026, kenmerk ONH00333</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vervangen van een elektraleiding in de gemeente Dijk en Waard op de provinciale weg N242 vanaf km 58.223 t/m km 58.223.</text:p>
            <text:p text:style-name="common-al">De aanvraag is geregistreerd onder kenmerk: ONH00333.</text:p>
            <text:p text:style-name="common-al"/>
            <text:p text:style-name="common-al">
            <text:span text:style-name="nadrukvet">Wanneer neemt provincie Noord-Holland een besluit over de aanvraag van de vergunning?</text:span>
          </text:p>
            <text:p text:style-name="common-al">Waarschijnlijk neemt provincie Noord-Holland voor 12 nov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5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een elektraleiding in de gemeente Dijk en Waard op de provinciale weg N242 vanaf km 58.223 t/m km 58.223, ingekomen 20 augustus 2026, kenmerk ONH00333</meta:user-defined>
    <meta:user-defined meta:name="DCTERMS.W3CDTF/DCTERMS.available">2026-08-26</meta:user-defined>
    <meta:user-defined meta:name="DCTERMS.W3CDTF/OVERHEIDop.jaargang">2026</meta:user-defined>
    <meta:user-defined meta:name="OVERHEIDop.publicationIssue">14524</meta:user-defined>
    <meta:user-defined meta:name="OVERHEIDop.PrbID/DC.identifier">prb-2026-14524</meta:user-defined>
    <meta:user-defined meta:name="OVERHEIDop.versieInformatie"/>
  </office:meta>
</office:document-meta>
</file>