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omleidingsborden op de N375, provinciale weg grens Drenthe - Beukers, tussen hectometerpunten 23.600 en 25.925, vanwege de afsluiting van de Lozedijk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3 augustus 2026 een verzoek tot het behandelen van een aanvraag voor een beschikking hebben ontvangen waarbij de reguliere voorbereidingsprocedure van toepassing is. De aanvraag gaat over het plaatsen van omleidingsborden op de N375, provinciale weg grens Drenthe - Beukers, tussen hectometerpunten 23.600 en 25.925, vanwege de afsluiting van de Lozedijk.</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5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813</meta:user-defined>
    <meta:user-defined meta:name="DCTERMS.abstract">Aanvraag voor een vergunning voor het plaatsen van omleidingsborden op de N375, provinciale weg grens Drenthe - Beukers, tussen hectometerpunten 23.600 en 25.925, vanwege de afsluiting van de Lozedijk. </meta:user-defined>
    <dc:language>nl</dc:language>
    <meta:user-defined meta:name="OVERHEIDop.locatietype/OVERHEIDop.gebiedsmarkering">Vlak</meta:user-defined>
    <meta:user-defined meta:name="DC.title">Aanvraag voor een vergunning voor het plaatsen van omleidingsborden op de N375, provinciale weg grens Drenthe - Beukers, tussen hectometerpunten 23.600 en 25.925, vanwege de afsluiting van de Lozedijk</meta:user-defined>
    <meta:user-defined meta:name="DCTERMS.W3CDTF/DCTERMS.available">2026-08-26</meta:user-defined>
    <meta:user-defined meta:name="DCTERMS.W3CDTF/OVERHEIDop.jaargang">2026</meta:user-defined>
    <meta:user-defined meta:name="OVERHEIDop.publicationIssue">14505</meta:user-defined>
    <meta:user-defined meta:name="OVERHEIDop.PrbID/DC.identifier">prb-2026-14505</meta:user-defined>
    <meta:user-defined meta:name="OVERHEIDop.versieInformatie"/>
  </office:meta>
</office:document-meta>
</file>