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5-9">
      <text:list-level-style-bullet text:bullet-char="-" text:level="1">
        <style:list-level-properties text:min-label-width="10mm"/>
      </text:list-level-style-bullet>
    </text:list-style>
    <text:list-style style:name="id1-3-2-1-1-5-10">
      <text:list-level-style-bullet text:bullet-char="-" text:level="1">
        <style:list-level-properties text:min-label-width="10mm"/>
      </text:list-level-style-bullet>
    </text:list-style>
    <text:list-style style:name="id1-3-2-1-1-5-11">
      <text:list-level-style-bullet text:bullet-char="-" text:level="1">
        <style:list-level-properties text:min-label-width="10mm"/>
      </text:list-level-style-bullet>
    </text:list-style>
    <text:list-style style:name="id1-3-2-1-1-5-11-3">
      <text:list-level-style-bullet text:bullet-char="○" text:level="1">
        <style:list-level-properties text:min-label-width="10mm"/>
      </text:list-level-style-bullet>
    </text:list-style>
    <text:list-style style:name="id1-3-2-1-1-5-11-3-1">
      <text:list-level-style-bullet text:bullet-char="○" text:level="1">
        <style:list-level-properties text:min-label-width="10mm"/>
      </text:list-level-style-bullet>
    </text:list-style>
    <text:list-style style:name="id1-3-2-1-1-5-11-3-2">
      <text:list-level-style-bullet text:bullet-char="○" text:level="1">
        <style:list-level-properties text:min-label-width="10mm"/>
      </text:list-level-style-bullet>
    </text:list-style>
    <text:list-style style:name="id1-3-2-1-1-5-12">
      <text:list-level-style-bullet text:bullet-char="-" text:level="1">
        <style:list-level-properties text:min-label-width="10mm"/>
      </text:list-level-style-bullet>
    </text:list-style>
    <text:list-style style:name="id1-3-2-1-1-5-13">
      <text:list-level-style-bullet text:bullet-char="-" text:level="1">
        <style:list-level-properties text:min-label-width="10mm"/>
      </text:list-level-style-bullet>
    </text:list-style>
    <text:list-style style:name="id1-3-2-1-1-5-14">
      <text:list-level-style-bullet text:bullet-char="-" text:level="1">
        <style:list-level-properties text:min-label-width="10mm"/>
      </text:list-level-style-bullet>
    </text:list-style>
    <text:list-style style:name="id1-3-2-1-1-5-15">
      <text:list-level-style-bullet text:bullet-char="-" text:level="1">
        <style:list-level-properties text:min-label-width="10mm"/>
      </text:list-level-style-bullet>
    </text:list-style>
    <text:list-style style:name="id1-3-2-1-1-5-16">
      <text:list-level-style-bullet text:bullet-char="-" text:level="1">
        <style:list-level-properties text:min-label-width="10mm"/>
      </text:list-level-style-bullet>
    </text:list-style>
    <text:list-style style:name="id1-3-2-1-1-5-17">
      <text:list-level-style-bullet text:bullet-char="-" text:level="1">
        <style:list-level-properties text:min-label-width="10mm"/>
      </text:list-level-style-bullet>
    </text:list-style>
    <text:list-style style:name="id1-3-2-1-1-5-18">
      <text:list-level-style-bullet text:bullet-char="-" text:level="1">
        <style:list-level-properties text:min-label-width="10mm"/>
      </text:list-level-style-bullet>
    </text:list-style>
    <text:list-style style:name="id1-3-2-1-1-5-19">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2-3">
      <text:list-level-style-bullet text:bullet-char="-" text:level="1">
        <style:list-level-properties text:min-label-width="10mm"/>
      </text:list-level-style-bullet>
    </text:list-style>
    <text:list-style style:name="id1-3-2-4-4-2-3-1">
      <text:list-level-style-bullet text:bullet-char="-" text:level="1">
        <style:list-level-properties text:min-label-width="10mm"/>
      </text:list-level-style-bullet>
    </text:list-style>
    <text:list-style style:name="id1-3-2-4-4-2-3-2">
      <text:list-level-style-bullet text:bullet-char="-" text:level="1">
        <style:list-level-properties text:min-label-width="10mm"/>
      </text:list-level-style-bullet>
    </text:list-style>
    <text:list-style style:name="id1-3-2-4-4-2-3-3">
      <text:list-level-style-bullet text:bullet-char="-" text:level="1">
        <style:list-level-properties text:min-label-width="10mm"/>
      </text:list-level-style-bullet>
    </text:list-style>
    <text:list-style style:name="id1-3-2-4-4-2-3-4">
      <text:list-level-style-bullet text:bullet-char="-" text:level="1">
        <style:list-level-properties text:min-label-width="10mm"/>
      </text:list-level-style-bullet>
    </text:list-style>
    <text:list-style style:name="id1-3-2-4-4-2-3-5">
      <text:list-level-style-bullet text:bullet-char="-" text:level="1">
        <style:list-level-properties text:min-label-width="10mm"/>
      </text:list-level-style-bullet>
    </text:list-style>
  </office:automatic-styles>
  <office:body>
    <office:text>
      <text:p text:style-name="new_page_staatscourant"/>
      <text:p text:style-name="single-kop-titel">DAEB-aanwijzingsbesluit ‘Regiomarketing provincie Utrecht’</text:p>
      <text:section text:name="regeling_id1-3-2" text:style-name="regeling">
        <text:section text:name="aanhef_id1-3-2-1" text:style-name="aanhef">
          <text:section text:name="preambule_id1-3-2-1-1" text:style-name="preambule">
            <text:p text:style-name="al">Het College van Gedeputeerde Staten van de provincie Utrecht</text:p>
            <text:p text:style-name="al"/>
            <text:p text:style-name="al">
            <text:span text:style-name="nadrukvet">Overwegende dat:</text:span>
          </text:p>
            <text:p text:style-name="al"/>
            <text:list text:style-name="id1-3-2-1-1-5">
              <text:list-item text:style-override="id1-3-2-1-1-5-1">
                <text:number>-</text:number>
                <text:p text:style-name="al">de provincie Utrecht streeft naar een regio waarin alle inwoners, nu en in de toekomst, goed en gezond kunnen leven, wonen, werken én ontspannen. Door een evenwichtig bezoekersbeleid (inclusief zakelijk bezoekers) zorgt de provincie voor werkgelegenheid en een aantrekkelijk voorzieningenniveau;</text:p>
              </text:list-item>
              <text:list-item text:style-override="id1-3-2-1-1-5-2">
                <text:number>-</text:number>
                <text:p text:style-name="al">de provincie Utrecht zich richt op een kwalitatief en kwantitatief goed aanbod van toeristisch-recreatieve voorzieningen in de provincie, dat aansluit op de behoeften van inwoners en bezoekers;<text:note text:id="noot_id1-3-2-1-1-5-2-2-1" text:note-class="footnote"><text:note-citation text:label="1">1</text:note-citation><text:note-body><text:p text:style-name="noot.al">Omgevingswetprogramma Recreatie en Toerisme 2022-2025, pagina 35.</text:p></text:note-body></text:note></text:p>
              </text:list-item>
              <text:list-item text:style-override="id1-3-2-1-1-5-3">
                <text:number>-</text:number>
                <text:p text:style-name="al">de provincie Utrecht de vindbaarheid, bereikbaarheid en toegankelijkheid van het vrijetijdsaanbod wil verbeteren en tegelijkertijd door betere spreiding van bezoekers de kwetsbare natuur in de regio, evenals de kwaliteit van cultureel en natuurlijk erfgoed, wil beschermen;<text:note text:id="noot_id1-3-2-1-1-5-3-2-1" text:note-class="footnote"><text:note-citation text:label="2">2</text:note-citation><text:note-body><text:p text:style-name="noot.al">Idem, o.a. pagina 18, 36-37 en 45.</text:p></text:note-body></text:note></text:p>
              </text:list-item>
              <text:list-item text:style-override="id1-3-2-1-1-5-4">
                <text:number>-</text:number>
                <text:p text:style-name="al">de provincie Utrecht inzet op een integrale aanpak voor werken aan een duurzame vrijetijdseconomie waar inwoners, ondernemers en bezoekers van kunnen profiteren en er aandacht is voor economische en maatschappelijke waarde;<text:note text:id="noot_id1-3-2-1-1-5-4-2-1" text:note-class="footnote"><text:note-citation text:label="3">3</text:note-citation><text:note-body><text:p text:style-name="noot.al">Idem, pagina 19.</text:p></text:note-body></text:note></text:p>
              </text:list-item>
              <text:list-item text:style-override="id1-3-2-1-1-5-5">
                <text:number>-</text:number>
                <text:p text:style-name="al">de provincie Utrecht zich committeert aan toepassing van de landelijke Leidraad Bestemmingsmanagement<text:note text:id="noot_id1-3-2-1-1-5-5-2-1" text:note-class="footnote"><text:note-citation text:label="4">4</text:note-citation><text:note-body><text:p text:style-name="noot.al">Leidraad Bestemmingsmanagement, Taskforce Samenwerking Gastvrijheidseconomie, september 2022.</text:p></text:note-body></text:note>. Bestemmingsmanagement omvat alle inspanningen, die in samenhang met elkaar, zijn gericht op het realiseren van een zo groot mogelijke positieve impact van recreatie en toerisme voor een stad of regio;</text:p>
              </text:list-item>
              <text:list-item text:style-override="id1-3-2-1-1-5-6">
                <text:number>-</text:number>
                <text:p text:style-name="al">de provincie voorgaande doelstellingen ziet voor regiomarketing en bestemmingsmanagement (hierna: regiomarketing)<text:note text:id="noot_id1-3-2-1-1-5-6-2-1" text:note-class="footnote"><text:note-citation text:label="5">5</text:note-citation><text:note-body><text:p text:style-name="noot.al">Regiomarketing is het geheel van inspanningen voor vraagsturing (stimuleren, consolideren, terugdringen van de vraag) voor een voor bezoekers en bewoners herkenbare regio of gemeente als toeristisch-recreatieve bestemming. Een synoniem voor regiomarketing is gebiedsmarketing.</text:p></text:note-body></text:note>;</text:p>
              </text:list-item>
              <text:list-item text:style-override="id1-3-2-1-1-5-7">
                <text:number>-</text:number>
                <text:p text:style-name="al">de bovenstaande doelen op efficiënte wijze kunnen worden behaald door de samenwerking tussen partners, waaronder publieke partijen en Destinatie Markering Organisaties (“<text:span text:style-name="nadrukvet">DMO’s</text:span>”), te verbeteren. Het bevorderen van de onderlinge samenwerking ten behoeve van bovenstaande doelstellingen wordt in het Omgevingswetprogramma Recreatie en Toerisme 2022-2025 ook expliciet benoemd als opgave van de Provincie; </text:p>
              </text:list-item>
              <text:list-item text:style-override="id1-3-2-1-1-5-8">
                <text:number>-</text:number>
                <text:p text:style-name="al">regiomarketing niet commercieel rendabel is, waardoor hiervoor structureel externe publieke bekostiging noodzakelijk is. Hieruit blijkt dat de voorgenomen marketingactiviteiten binnen de provincie Utrecht niet (voldoende) worden opgepakt door de markt;</text:p>
              </text:list-item>
              <text:list-item text:style-override="id1-3-2-1-1-5-9">
                <text:number>-</text:number>
                <text:p text:style-name="al">de samenwerkende DMO’s in de provincie Utrecht<text:note text:id="noot_id1-3-2-1-1-5-9-2-1" text:note-class="footnote"><text:note-citation text:label="6">6</text:note-citation><text:note-body><text:p text:style-name="noot.al">Stichting Regionaal Bureau Toerisme Heuvelrug en Vallei (“<text:span text:style-name="nadrukvet">RBT</text:span>”), Stichting Woerden Marketing (“<text:span text:style-name="nadrukvet">WM</text:span>”) en Stichting Utrecht Marketing (“<text:span text:style-name="nadrukvet">UM</text:span>”).</text:p></text:note-body></text:note> hebben besloten hun krachten te bundelen in een gezamenlijke organisatie genoemd Marketingcoöperatie Regio Utrecht U.A. (“<text:span text:style-name="nadrukvet">MC-RU</text:span>”);</text:p>
              </text:list-item>
              <text:list-item text:style-override="id1-3-2-1-1-5-10">
                <text:number>-</text:number>
                <text:p text:style-name="al">MC-RU in samenwerking met de provincie Utrecht en andere stakeholders wil bijdragen aan realisatie van de marketingambities in de provincie Utrecht. Hiervoor moet de samenwerking tussen partijen op het vlak van campagnes, onderzoek en marktbewerking worden geïntensiveerd;</text:p>
              </text:list-item>
              <text:list-item text:style-override="id1-3-2-1-1-5-11">
                <text:number>-</text:number>
                <text:p text:style-name="al">MC-RU verschillende, met elkaar samenhangende (regiomarketing)activiteiten wil uitvoeren, die tevens bijdragen aan provinciale doelstellingen op dit vlak. De activiteiten moeten onder meer bijdragen aan het bereiken van de volgende doelstellingen:</text:p>
                <text:list text:style-name="id1-3-2-1-1-5-11-3">
                  <text:list-item text:style-override="id1-3-2-1-1-5-11-3-1">
                    <text:number>○</text:number>
                    <text:p text:style-name="al">het stimuleren van de regionale vrijetijdssector, recreatie en (zakelijk) toerisme in de regio Utrecht door onder andere collectieve (inter)nationale marketing en promotie; en</text:p>
                  </text:list-item>
                  <text:list-item text:style-override="id1-3-2-1-1-5-11-3-2">
                    <text:number>○</text:number>
                    <text:p text:style-name="al">een bijdrage te leveren aan de doelstellingen van de regionale destinaties (economie, werkgelegenheid, cultuur, (wereld)erfgoed en duurzaamheid).</text:p>
                  </text:list-item>
                </text:list>
              </text:list-item>
              <text:list-item text:style-override="id1-3-2-1-1-5-12">
                <text:number>-</text:number>
                <text:p text:style-name="al">de activiteiten van MC-RU gericht zijn op het creëren van een grotere bekendheid en verbetering van het profiel van de (gebieden in de) provincie Utrecht om zo gewenste (internationale) doelgroepen naar de provincie te trekken en hiermee de bestedingen in de regio te stimuleren; </text:p>
              </text:list-item>
              <text:list-item text:style-override="id1-3-2-1-1-5-13">
                <text:number>-</text:number>
                <text:p text:style-name="al">de voorgenomen activiteiten van MC-RU echter niet rendabel zijn en daardoor uitsluitend met behulp van externe bekostiging kunnen worden uitgevoerd. In dit kader heeft MC-RU zich tot de provincie gewend voor subsidiëring van de activiteiten; </text:p>
              </text:list-item>
              <text:list-item text:style-override="id1-3-2-1-1-5-14">
                <text:number>-</text:number>
                <text:p text:style-name="al">de provincie gelet op het bovenstaande heeft vastgesteld dat het algemeen belang wordt gediend met het verrichten van de gestructureerde en geïntegreerde regiomarketingactiviteiten, maar dat de activiteiten niet of niet voldoende door ‘de markt’ worden opgepakt; </text:p>
              </text:list-item>
              <text:list-item text:style-override="id1-3-2-1-1-5-15">
                <text:number>-</text:number>
                <text:p text:style-name="al">overheden bepaalde diensten die in het algemeen belang worden uitgevoerd, kunnen aanwijzen als DAEB;</text:p>
              </text:list-item>
              <text:list-item text:style-override="id1-3-2-1-1-5-16">
                <text:number>-</text:number>
                <text:p text:style-name="al">op decentraal niveau regelmatig gebruik wordt gemaakt van een DAEB in het kader van regiomarketing;</text:p>
              </text:list-item>
              <text:list-item text:style-override="id1-3-2-1-1-5-17">
                <text:number>-</text:number>
                <text:p text:style-name="al">in dit aanwijzingsbesluit bepaalde DAEB-activiteiten aan MC-RU, als subsidieontvanger, worden opgedragen;</text:p>
              </text:list-item>
              <text:list-item text:style-override="id1-3-2-1-1-5-18">
                <text:number>-</text:number>
                <text:p text:style-name="al">in de nader te nemen subsidiebeschikkingen compensatie zal worden verleend voor de uitvoering van een DAEB door MC-RU op grond van het DAEB Vrijstellingsbesluit;</text:p>
              </text:list-item>
              <text:list-item text:style-override="id1-3-2-1-1-5-19">
                <text:number>-</text:number>
                <text:p text:style-name="al">toepassing wordt gegeven aan het DAEB Vrijstellingsbesluit, waardoor de compensatie voor het verrichten van de DAEB geoorloofde staatssteun behelst.</text:p>
              </text:list-item>
            </text:list>
            <text:p text:style-name="al">
            <text:span text:style-name="nadrukvet">Gelet op:</text:span>
          </text:p>
            <text:p text:style-name="al"/>
            <text:list text:style-name="id1-3-2-1-1-8">
              <text:list-item text:style-override="id1-3-2-1-1-8-1">
                <text:number>-</text:number>
                <text:p text:style-name="al">Subsidieverordening omgevingswetprogramma Recreatie en Toerisme 2022-2025 provincie Utrecht;</text:p>
              </text:list-item>
              <text:list-item text:style-override="id1-3-2-1-1-8-2">
                <text:number>-</text:number>
                <text:p text:style-name="al">Algemene wet bestuursrecht;</text:p>
              </text:list-item>
              <text:list-item text:style-override="id1-3-2-1-1-8-3">
                <text:number>-</text:number>
                <text:p text:style-name="al">Artikel 158, eerste lid, aanhef en onder a van de Provinciewet;</text:p>
              </text:list-item>
              <text:list-item text:style-override="id1-3-2-1-1-8-4">
                <text:number>-</text:number>
                <text:p text:style-name="al">Artikel 14, artikel 106, tweede lid en artikel 107 en artikel 108 Verdrag betreffende de werking van de Europese Unie (<text:span text:style-name="nadrukvet">“VWEU’’</text:span>);</text:p>
              </text:list-item>
              <text:list-item text:style-override="id1-3-2-1-1-8-5">
                <text:number>-</text:number>
                <text:p text:style-name="al">Vrijstellingsbesluit van de Europese Commissie voor diensten van algemeen economisch belang (2012/21/EU, Pb EU 2012, L 7) (“<text:span text:style-name="nadrukvet">DAEB-Vrijstellingsbesluit</text:span>’’). </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span text:style-name="artikel_kop_nr">A.</text:span>  DAEB-activiteiten</text:p>
            <text:p text:style-name="al">Wij hebben besloten om de volgende activiteiten aan te wijzen als DAEB:</text:p>
            <text:p text:style-name="al"/>
            <text:list text:style-name="id1-3-2-2-1-4">
              <text:list-item text:style-override="id1-3-2-2-1-4-1">
                <text:number>•</text:number>
                <text:p text:style-name="al">
                <text:span text:style-name="nadrukvet">Toepassen van bestemmingsmanagement (of stappen hiervan)</text:span>: analyses, data en monitoring, bepaling van ambitie, opstellen van ontwikkelkaders, vraagsturing (zoals bezoekersmanagement) en organisatorische inzet om de uitvoering te versterken.</text:p>
              </text:list-item>
              <text:list-item text:style-override="id1-3-2-2-1-4-2">
                <text:number>•</text:number>
                <text:p text:style-name="al">
                <text:span text:style-name="nadrukvet">Regiomarketing gericht op het versterken van de vrijetijdseconomie</text:span>: regiomarketing gericht op het aantrekken en behouden van reguliere en zakelijke bezoekers. Meer specifiek kan onder regiomarketing in het kader van deze DAEB-aanwijzing bijvoorbeeld worden gedacht aan de volgende activiteiten: online activiteiten, campagnes, social media, contentontwikkeling, promotiemateriaal en distributie daarvan, beursdeelnames, persbewerking, ontwikkelen/ onderhouden van verhaallijnen en themajaren, professionalisering van de organisatie en netwerkbijeenkomsten. Hierbij is de inzet om regiomarketing te koppelen aan thema’s met een bredere maatschappelijke opgave, zoals stimuleren fiets, erfgoedbeleving (vb. Unesco Werelderfgoed, musea, kastelen en buitenplaatsen) en cultuurdeelname.</text:p>
              </text:list-item>
              <text:list-item text:style-override="id1-3-2-2-1-4-3">
                <text:number>•</text:number>
                <text:p text:style-name="al">
                <text:span text:style-name="nadrukvet">Versterken van zakelijk toerisme</text:span>: vanuit het profiel en de doelstellingen van de regio ondernemen van activiteiten voor het verwerven van passende (inter)nationale corporate bijeenkomsten (MICE) door het zichtbaar maken van de regio (o.a. online en op beurzen) en het verspreiden van informatie.</text:p>
              </text:list-item>
              <text:list-item text:style-override="id1-3-2-2-1-4-4">
                <text:number>•</text:number>
                <text:p text:style-name="al">
                <text:span text:style-name="nadrukvet">Ontwikkelen, beheren en onderhouden van een gezamenlijke database</text:span>: het bundelen, verder ontwikkelen, beheren en onderhouden van een gezamenlijke database, die ook toegankelijk is voor recreanten, toeristen en professionals (zoals ondernemers en beleidsmakers). Meer specifiek kan onder deze categorie activiteiten worden gedacht aan het opzetten en uitvoeren van de Provincie Utrecht Barometer, datamonitoring en het uitvoeren van onderzoek.</text:p>
              </text:list-item>
              <text:list-item text:style-override="id1-3-2-2-1-4-5">
                <text:number>•</text:number>
                <text:p text:style-name="al">
                <text:span text:style-name="nadrukvet">Strategieontwikkeling</text:span>: zorgdragen voor de aansluiting van de strategieontwikkeling van de regiomarketing op de stappen die de Leidraad Bestemmingsmanagement beschrijft.</text:p>
              </text:list-item>
              <text:list-item text:style-override="id1-3-2-2-1-4-6">
                <text:number>•</text:number>
                <text:p text:style-name="al">
                <text:span text:style-name="nadrukvet">Bevorderen van netwerkvorming en samenwerking</text:span>: waaronder het zoeken naar verbinding en samenwerking en het bouwen van een ecosysteem ten behoeve van de regionale marketingdoelstellingen.</text:p>
              </text:list-item>
              <text:list-item text:style-override="id1-3-2-2-1-4-7">
                <text:number>•</text:number>
                <text:p text:style-name="al">
                <text:span text:style-name="nadrukvet">Uitvoeren van business gerelateerde activiteiten</text:span>: onder meer het faciliteren van overleggen, en het uitoefenen van een backoffice functie.</text:p>
              </text:list-item>
            </text:list>
            <text:p text:style-name="al">De bovenstaande activiteiten worden nader uitgewerkt in de subsidieaanvragen van MC-RU.</text:p>
          </text:section>
          <text:section text:name="artikel_id1-3-2-2-2" text:style-name="artikel">
            <text:p text:style-name="artikel_kop_titel"><text:span text:style-name="artikel_kop_label"/> <text:span text:style-name="artikel_kop_nr">B.</text:span>  Betrokken onderneming</text:p>
            <text:p text:style-name="al">Het bijzondere recht voor uitvoering van deze DAEB wordt aan de MC-RU toegewezen. MC-RU staat ingeschreven in het handelsregister met KvK-nummer 89450671. MC-RU biedt diensten aan op het grondgebied van de provincie Utrecht.</text:p>
          </text:section>
          <text:section text:name="artikel_id1-3-2-2-3" text:style-name="artikel">
            <text:p text:style-name="artikel_kop_titel"><text:span text:style-name="artikel_kop_label"/> <text:span text:style-name="artikel_kop_nr">C.</text:span>  Hoogte compensatie</text:p>
            <text:p text:style-name="al">De maximale subsidie voor de DAEB-activiteiten bestaat uit een bijdrage in de totale kosten (waaronder bijvoorbeeld ook huisvestings-, kantoor- en personeelskosten) die specifiek aan de DAEB-activiteiten zijn toe te rekenen en zijn opgenomen in de subsidieaanvragen van MC-RU.</text:p>
            <text:p text:style-name="al"/>
            <text:p text:style-name="al">In de (toekomstige) subsidieaanvragen van MC-RU wordt op duidelijke wijze uiteengezet welke kosten noodzakelijkerwijs moeten worden gemaakt voor de realisatie van de hierboven genoemde DAEB-activiteiten. Hierover zal de coöperatie zich na afloop van de activiteiten moeten verantwoorden.</text:p>
          </text:section>
          <text:section text:name="artikel_id1-3-2-2-4" text:style-name="artikel">
            <text:p text:style-name="artikel_kop_titel"><text:span text:style-name="artikel_kop_label"/> <text:span text:style-name="artikel_kop_nr">D.</text:span>  Looptijd</text:p>
            <text:p text:style-name="al">Deze DAEB-aanwijzing heeft een looptijd van 21 maart 2023 tot en met 20 maart 2028. De duur van de DAEB aanwijzing is daarom 5 jaar. </text:p>
          </text:section>
          <text:section text:name="artikel_id1-3-2-2-5" text:style-name="artikel">
            <text:p text:style-name="artikel_kop_titel"><text:span text:style-name="artikel_kop_label"/> <text:span text:style-name="artikel_kop_nr">E.</text:span>  Parameters voor berekening, controle en herziening van de compensatie</text:p>
            <text:p text:style-name="al">De hoogte van de compensatie voor de DAEB-activiteiten wordt jaarlijks, naar aanleiding van de subsidieaanvragen door MC-RU, door de provincie Utrecht bepaald. De door de provincie vastgestelde maximale compensatie (met inbegrip van een redelijke winst) bedraagt nooit meer dan de netto kosten van de uitvoering van de openbaredienstverplichting. In de jaarlijkse subsidieverleningen wordt de relatie tussen de voorgenomen activiteiten en de daartegenover staande vergoedingen gespecificeerd.</text:p>
            <text:p text:style-name="al"/>
            <text:p text:style-name="al">Op basis van de verantwoording van de subsidie door MC-RU oordeelt de provincie Utrecht of de subsidie conform de afspraken in de subsidieverlening en dit Aanwijzingsbesluit is besteed. Als blijkt dat er in werkelijkheid minder kosten zijn gemaakt voor activiteiten dan de daarvoor begrote kosten, of bepaalde (subsidie)voorwaarden niet zijn nagekomen, dan wordt de subsidie navenant gekort om overcompensatie te voorkomen. </text:p>
            <text:p text:style-name="al"/>
            <text:p text:style-name="al">MC-RU is verplicht om een gescheiden boekhouding te houden tussen de DAEB-activiteiten en de (eventuele) niet DAEB-activiteiten. Op die wijze wordt kruissubsidiëring met niet DAEB-activiteiten voorkomen. </text:p>
          </text:section>
          <text:section text:name="artikel_id1-3-2-2-6" text:style-name="artikel">
            <text:p text:style-name="artikel_kop_titel"><text:span text:style-name="artikel_kop_label"/> <text:span text:style-name="artikel_kop_nr">F.</text:span>  Citeertitel</text:p>
            <text:p text:style-name="al">Dit besluit wordt aangehaald als: DAEB Vrijstelling Aanwijzingsbesluit ‘regiomarketing provincie Utrecht’. </text:p>
          </text:section>
        </text:section>
        <text:section text:name="regeling-sluiting_id1-3-2-3" text:style-name="regeling-sluiting">
          <text:section text:name="ondertekening_id1-3-2-3-1">
            <text:p><text:span text:style-name="functie">Aldus besloten in de vergadering van het college van Gedeputeerde Staten van Utrecht, gehouden op (21-03-2023).</text:span></text:p>
          </text:section>
          <text:section text:name="ondertekening_id1-3-2-3-2">
            <text:p><text:span text:style-name="functie"/></text:p>
            <text:p><text:span text:style-name="functie">het college van Gedeputeerde Staten van Utrecht,</text:span></text:p>
          </text:section>
          <text:section text:name="ondertekening_id1-3-2-3-3">
            <text:p><text:span text:style-name="functie"/></text:p>
            <text:p><text:span text:style-name="functie">namens deze,</text:span></text:p>
          </text:section>
          <text:section text:name="ondertekening_id1-3-2-3-4">
            <text:p><text:span text:style-name="functie"/></text:p>
            <text:p><text:span text:style-name="functie">Drs. Martie Meijer</text:span></text:p>
            <text:p><text:span text:style-name="functie">Concernmanager Stedelijke Leefomgeving </text:span></text:p>
          </text:section>
        </text:section>
        <text:section text:name="nota-toelichting_id1-3-2-4" text:style-name="nota-toelichting">
          <text:p text:style-name="artikel_kop_titel"><text:span text:style-name="label"/> </text:p>
          <text:p text:style-name="al">
          <text:span text:style-name="nadrukcur">Rechtsbescherming </text:span>
        </text:p>
          <text:p text:style-name="al">Tegen dit besluit kunt u binnen zes weken na de dag van verzending een bezwaarschrift bij het College van Gedeputeerde Staten van Utrecht indienen: </text:p>
          <text:list text:style-name="id1-3-2-4-4">
            <text:list-item text:style-override="id1-3-2-4-4-1">
              <text:number>•</text:number>
              <text:p text:style-name="al">Digitaal: gebruikt u hiervoor het formulier “Bezwaar tegen beslissing provinciaal bestuur met DigiD”. Uw DigiD geldt als ondertekening. U vindt het formulier via: www.provincie-utrecht.nl onder loket/klacht, bezwaar of melding doorgeven/bezwaar tegen beslissing provincie. </text:p>
            </text:list-item>
            <text:list-item text:style-override="id1-3-2-4-4-2">
              <text:number>•</text:number>
              <text:p text:style-name="al">Schriftelijk, t.a.v. de secretaris van de Awb-adviescommissie van PS en GS, Postbus 80300, 3508 TH Utrecht. Dit bezwaarschrift moet in ieder geval bevatten: </text:p>
              <text:list text:style-name="id1-3-2-4-4-2-3">
                <text:list-item text:style-override="id1-3-2-4-4-2-3-1">
                  <text:number>-</text:number>
                  <text:p text:style-name="al">uw naam en adres; </text:p>
                </text:list-item>
                <text:list-item text:style-override="id1-3-2-4-4-2-3-2">
                  <text:number>-</text:number>
                  <text:p text:style-name="al">de datum; </text:p>
                </text:list-item>
                <text:list-item text:style-override="id1-3-2-4-4-2-3-3">
                  <text:number>-</text:number>
                  <text:p text:style-name="al">een omschrijving van het besluit waartegen het bezwaar is gericht (indien mogelijk onder vermelding van het besluitnummer); </text:p>
                </text:list-item>
                <text:list-item text:style-override="id1-3-2-4-4-2-3-4">
                  <text:number>-</text:number>
                  <text:p text:style-name="al">de reden van bezwaar; </text:p>
                </text:list-item>
                <text:list-item text:style-override="id1-3-2-4-4-2-3-5">
                  <text:number>-</text:number>
                  <text:p text:style-name="al">ondertekening. </text:p>
                </text:list-item>
              </text:list>
            </text:list-item>
          </text:list>
          <text:p text:style-name="al">Aan de behandeling van een bezwaarschrift zijn voor de indiener geen kosten verbonden. Overigens schort het indienen van een bezwaarschrift de werking van het besluit niet op. Als u niet kunt wachten op de normale behandeling van uw bezwaarschrift, hebt u de mogelijkheid om een voorlopige voorziening aan te vragen bij de rechtbank. U moet op dat moment ook al een bezwaarschrift hebben ingediend. Het verzoek om een voorlopige voorziening richt u aan de voorzieningenrechter van de Rechtbank Midden-Nederland, Sector bestuursrecht, Postbus 16005, 3500 DA Utrecht. </text:p>
          <text:p text:style-name="al"/>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450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0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0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Provincie/DC.creator">Utrecht</meta:user-defined>
    <meta:user-defined meta:name="OVERHEID.Informatietype/DC.type">officiële publicatie</meta:user-defined>
    <meta:user-defined meta:name="OVERHEIDop.Rubriek/DC.type">ander besluit van algemene strekking</meta:user-defined>
    <meta:user-defined meta:name="OVERHEID.Provincie/DCTERMS.publisher">Utrecht</meta:user-defined>
    <meta:user-defined meta:name="OVERHEID.Provincie/OVERHEID.authority">Utrecht</meta:user-defined>
    <meta:user-defined meta:name="OVERHEID.TaxonomieBeleidsagendaDecentraal/OVERHEID.category">Bestuur | Organisatie en beleid</meta:user-defined>
    <meta:user-defined meta:name="DC.source">Subsidieverordening omgevingswetprogramma Recreatie en Toerisme 2022-2025 provincie Utrecht]|[https://lokaleregelgeving.overheid.nl/CVDR675425/4</meta:user-defined>
    <meta:user-defined meta:name="DC.source">Algemene wet bestuursrecht]|[https://wetten.overheid.nl/BWBR0005537/2026-08-01</meta:user-defined>
    <meta:user-defined meta:name="DC.source">artikel 158, eerste lid, van de Provinciewet]|[1.0:c:BWBR0005645&amp;artikel=158&amp;lid=1&amp;g=2026-07-01</meta:user-defined>
    <meta:user-defined meta:name="DC.source">artikel 14 van de Verdrag betreffende de werking van de Europese Unie]|[1.0:c:BWBV0001506&amp;artikel=14&amp;g=2013-07-01</meta:user-defined>
    <meta:user-defined meta:name="DC.source">artikel 106, tweede lid, van de Verdrag betreffende de werking van de Europese Unie]|[1.0:c:BWBV0001506&amp;artikel=106&amp;lid=2&amp;g=2013-07-01</meta:user-defined>
    <meta:user-defined meta:name="DC.source">artikel 107 van de Verdrag betreffende de werking van de Europese Unie]|[1.0:c:BWBV0001506&amp;artikel=107&amp;g=2013-07-01</meta:user-defined>
    <meta:user-defined meta:name="DC.source">artikel 108 van de Verdrag betreffende de werking van de Europese Unie]|[1.0:c:BWBV0001506&amp;artikel=108&amp;g=2013-07-01</meta:user-defined>
    <meta:user-defined meta:name="DCTERMS.alternative">DAEB Vrijstelling Aanwijzingsbesluit ‘regiomarketing provincie Utrecht’</meta:user-defined>
    <dc:language>nl</dc:language>
    <meta:user-defined meta:name="OVERHEIDop.locatietype/OVERHEIDop.gebiedsmarkering">Provincie</meta:user-defined>
    <meta:user-defined meta:name="DC.title">DAEB-aanwijzingsbesluit ‘Regiomarketing provincie Utrecht’</meta:user-defined>
    <meta:user-defined meta:name="DCTERMS.W3CDTF/DCTERMS.available">2026-08-26</meta:user-defined>
    <meta:user-defined meta:name="DCTERMS.W3CDTF/OVERHEIDop.jaargang">2026</meta:user-defined>
    <meta:user-defined meta:name="OVERHEIDop.publicationIssue">14500</meta:user-defined>
    <meta:user-defined meta:name="OVERHEIDop.betreftRegeling">CVDR765800_1</meta:user-defined>
    <meta:user-defined meta:name="OVERHEIDop.PrbID/DC.identifier">prb-2026-14500</meta:user-defined>
    <meta:user-defined meta:name="xs:date/OVERHEIDop.startdatum">2026-08-27</meta:user-defined>
    <meta:user-defined meta:name="xs:date/OVERHEIDop.einddatum">2028-03-21</meta:user-defined>
    <meta:user-defined meta:name="OVERHEIDop.versieInformatie"/>
  </office:meta>
</office:document-meta>
</file>