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Waterschap Brabantse Delta, Markdal-Noord – Z/5131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Herinrichting van Markdal-Noord ten behoeve van beekherstel, natuurontwikkeling en hydrologisch herstel</text:p>
            <text:p text:style-name="common-al">Locatie: Markdal-Noord (Boven Mark), gelegen tussen stuw Galder en Breda, gemeente Breda</text:p>
            <text:p text:style-name="common-al">Zaaknummer: Z/513115</text:p>
            <text:p text:style-name="common-al">Activiteit: Flora- en fauna-activiteit</text:p>
            <text:p text:style-name="common-al">Datum ontvangen: 20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3115</meta:user-defined>
    <dc:language>nl</dc:language>
    <meta:user-defined meta:name="OVERHEIDop.locatietype/OVERHEIDop.gebiedsmarkering">Vlak</meta:user-defined>
    <meta:user-defined meta:name="DC.title">Provincie Noord-Brabant – Omgevingsvergunning aangevraagd – Waterschap Brabantse Delta, Markdal-Noord – Z/513115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96</meta:user-defined>
    <meta:user-defined meta:name="OVERHEIDop.PrbID/DC.identifier">prb-2026-14496</meta:user-defined>
    <meta:user-defined meta:name="OVERHEIDop.versieInformatie"/>
  </office:meta>
</office:document-meta>
</file>