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Kaplocatie: nabij Voltastraat 86a te Doetinchem, Perceel DTC01 sectie A nummer 99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Gelderland hebben een vergunning op grond van de Omgevingswet verleend voor Maatwerkvoorschrift houtopstanden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38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38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4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, Kaplocatie: nabij Voltastraat 86a te Doetinchem, Perceel DTC01 sectie A nummer 9952.</meta:user-defined>
    <meta:user-defined meta:name="DCTERMS.W3CDTF/DCTERMS.available">2026-08-25</meta:user-defined>
    <meta:user-defined meta:name="DCTERMS.W3CDTF/OVERHEIDop.jaargang">2026</meta:user-defined>
    <meta:user-defined meta:name="OVERHEIDop.externeBijlage">Besluit|exb-2026-29960</meta:user-defined>
    <meta:user-defined meta:name="OVERHEIDop.publicationIssue">14481</meta:user-defined>
    <meta:user-defined meta:name="OVERHEIDop.PrbID/DC.identifier">prb-2026-14481</meta:user-defined>
    <meta:user-defined meta:name="OVERHEIDop.versieInformatie"/>
  </office:meta>
</office:document-meta>
</file>