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Dorpsstraat 27 te Hazerswoude-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6 augustus 2026 van een aanvraag om een omgevingsvergunning als bedoeld in de Omgevingswet. De aanvraag betreft het <text:span text:style-name="nadrukvet">wijzigen</text:span> van de op 18 december 2007, kenmerk PZH-2007-637476, verleende vergunning i.v.m. het toestaan van het lozen van onderhoudswater afkomstig van de bronnen van een open bodemenergiesysteem op locatie <text:span text:style-name="nadrukvet">Dorpsstraat 27, 2391 BB te Hazerswoude-Dorp</text:span>.</text:p>
            <text:p text:style-name="common-al">De aanvraag is ingediend voor een milieubelastende activiteit(en) als bedoeld in artikel 5.1, tweede lid, onder b, van de Omgevingswet. De aanvraag is geregistreerd met het zaaknummer <text:span text:style-name="nadrukvet">0117963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46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wijzigen van de op 18 december 2007, kenmerk PZH-2007-637476, verleende vergunning i.v.m. het toestaan van het lozen van onderhoudswater afkomstig van de bronnen van een open bodemenergiesysteem.</meta:user-defined>
    <dc:language>nl</dc:language>
    <meta:user-defined meta:name="OVERHEIDop.locatietype/OVERHEIDop.gebiedsmarkering">Adres</meta:user-defined>
    <meta:user-defined meta:name="DC.title">Kennisgeving aanvraag omgevingsvergunningDorpsstraat 27 te Hazerswoude-Dorp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60</meta:user-defined>
    <meta:user-defined meta:name="OVERHEIDop.PrbID/DC.identifier">prb-2026-14460</meta:user-defined>
    <meta:user-defined meta:name="OVERHEIDop.versieInformatie"/>
  </office:meta>
</office:document-meta>
</file>