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Blekerstraat, Baan en Hoornbrekerstraat t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30 juli 2026 van een aanvraag om een omgevingsvergunning als bedoeld in de Omgevingswet. De aanvraag betreft het <text:span text:style-name="nadrukvet">wijzigen</text:span> van de op 9 februari 2018, kenmerk ODH-2018-00000046, verleende vergunning m.b.t. de dieptes van de warme en koude filter van de monobron en de grootte van de hydrologische effecten van het open bodemenergiesysteem op locatie <text:span text:style-name="nadrukvet">Blekerstraat, Baan en Hoornbrekerstraat te Rotterdam</text:span>.</text:p>
            <text:p text:style-name="common-al">De aanvraag is ingediend voor een milieubelastende activiteit(en) als bedoeld in artikel 5.1, tweede lid, onder b, van de Omgevingswet. De aanvraag is geregistreerd met het zaaknummer <text:span text:style-name="nadrukvet">01178850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45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5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wijzigen van de op 9 februari 2018, kenmerk ODH-2018-00000046, verleende vergunning m.b.t. de dieptes van de warme en koude filter van de monobron en de grootte van de hydrologische effecten van het open bodemenergiesysteem.</meta:user-defined>
    <dc:language>nl</dc:language>
    <meta:user-defined meta:name="OVERHEIDop.locatietype/OVERHEIDop.gebiedsmarkering">Vlak</meta:user-defined>
    <meta:user-defined meta:name="DC.title">Kennisgeving aanvraag omgevingsvergunning, Blekerstraat, Baan en Hoornbrekerstraat te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58</meta:user-defined>
    <meta:user-defined meta:name="OVERHEIDop.PrbID/DC.identifier">prb-2026-14458</meta:user-defined>
    <meta:user-defined meta:name="OVERHEIDop.versieInformatie"/>
  </office:meta>
</office:document-meta>
</file>