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paratiebesluit verleende omgevingsvergunning Koegorsstraat 12 en Industrieweg ong. in Sluisk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hebben op 7 april 2026, gepubliceerd in het Provinciaal blad van Zeeland op 8 april 2026 (jaargang 2026, nummer 5861), een omgevingsvergunning verleend aan Loon- en grondverzetbedrijf Harthoorn Verhulst B.V. voor het wijzigen van de activiteiten aan de Koegorsstraat 12 en Industrieweg ongenummerd in Sluiskil.</text:p>
            <text:p text:style-name="common-al">Gedeputeerde Staten van Zeeland hebben een aangepast besluit vastgesteld. Het betreft een reparatiebesluit met in achtneming van artikel 6:19 van de Algemene wet bestuursrecht. De wijziging gaat over het toestaan van het innemen van afval van derden. </text:p>
            <text:p text:style-name="tussenkopcur">
            <text:span text:style-name="nadrukvet">
              <text:span text:style-name="nadrukcur">Besluit bekijken</text:span>
            </text:span>
          </text:p>
            <text:p text:style-name="common-al">U kunt het besluit <text:a xlink:href="https://rudzeeland.edataloket.eu/dossier/4d740717-c603-4b3e-8176-d77b74a91194" xlink:type="simple">hier</text:a> digitaal bekijken <text:span text:style-name="nadrukvet">tot en met 7 oktober 2026.</text:span></text:p>
            <text:p text:style-name="common-al">Wanneer u dit besluit wilt bekijken in het gemeentehuis van Terneuzen, dan kunt u contact opnemen met RUD Zeeland via <text:a xlink:href="mailto:frontoffice@rud-zeeland.nl" xlink:type="simple">frontoffice@rud-zeeland.nl</text:a> of via tel. 085-0878331.</text:p>
            <text:p text:style-name="tussenkopcur">
            <text:span text:style-name="nadrukvet">
              <text:span text:style-name="nadrukcur">Beroepschrift indienen</text:span>
            </text:span>
          </text:p>
            <text:p text:style-name="common-al">U kunt <text:span text:style-name="nadrukvet">tot en met 7 oktober 2026</text:span> tegen dit besluit in beroep gaan. Dat doet u bij: </text:p>
            <text:p text:style-name="common-al">De rechtbank Zeeland-West Brabant </text:p>
            <text:p text:style-name="common-al">Team bestuursrecht </text:p>
            <text:p text:style-name="common-al">Postbus 90006 </text:p>
            <text:p text:style-name="common-al">4800 PA Breda </text:p>
            <text:p text:style-name="common-al">U kunt ook online een beroepschrift indienen via de website: <text:a xlink:href="https://www.rechtspraak.nl/" xlink:type="simple">https://www.rechtspraak.nl/</text:a>. </text:p>
            <text:p text:style-name="tussenkopcur">
            <text:span text:style-name="nadrukvet">
              <text:span text:style-name="nadrukcur">Voorlopige voorziening indienen </text:span>
            </text:span>
          </text:p>
            <text:p text:style-name="common-al">Het besluit treedt op <text:span text:style-name="nadrukvet">8 oktober 2026</text:span> in werking, tenzij een voorlopige voorziening is aangevraagd. Dit kan bij de voorzieningenrechter van de afdeling bestuursrecht van de rechtbank Zeeland-West Brabant, locatie Breda, team bestuursrecht, Postbus 90006, 4800 PA Breda. </text:p>
            <text:p text:style-name="common-al">U kunt ook online een voorlopige voorziening aanvragen via de website: <text:a xlink:href="https://www.rechtspraak.nl/" xlink:type="simple">https://www.rechtspraak.nl/</text:a>.</text:p>
            <text:p text:style-name="common-al">Voor meer informatie kunt de rechtbank bellen. Dit kan via het telefoonnummer 088 361 15 53. Voor de behandeling van het verzoek moet u griffierecht betalen.</text:p>
            <text:p text:style-name="tussenkopcur">
            <text:span text:style-name="nadrukvet">
              <text:span text:style-name="nadrukcur">Meer informatie</text:span>
            </text:span>
          </text:p>
            <text:p text:style-name="common-al">Wanneer u vragen heeft over dit besluit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common-al">Het besluit staat geregistreerd onder kenmerk: Z2023-0000907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44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Z2023-00009076</meta:user-defined>
    <meta:user-defined meta:name="DCTERMS.abstract">Reparatiebesluit verleende omgevingsvergunning Koegorsstraat 12 en Industrieweg ong. in Sluiskil.</meta:user-defined>
    <dc:language>nl</dc:language>
    <meta:user-defined meta:name="OVERHEIDop.locatietype/OVERHEIDop.gebiedsmarkering">Adres</meta:user-defined>
    <meta:user-defined meta:name="DC.title">Reparatiebesluit verleende omgevingsvergunning Koegorsstraat 12 en Industrieweg ong. in Sluiskil</meta:user-defined>
    <meta:user-defined meta:name="OVERHEIDop.datumEindeReactietermijn">2026-10-07</meta:user-defined>
    <meta:user-defined meta:name="OVERHEIDop.terinzageleggingBG">https://rudzeeland.edataloket.eu/dossier/4d740717-c603-4b3e-8176-d77b74a91194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456</meta:user-defined>
    <meta:user-defined meta:name="OVERHEIDop.PrbID/DC.identifier">prb-2026-14456</meta:user-defined>
    <meta:user-defined meta:name="OVERHEIDop.versieInformatie"/>
  </office:meta>
</office:document-meta>
</file>