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ilieubelastende activiteit(en), Rotterdamseweg 384-386 te Delf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6 augustus 2026 van een melding zoals bedoeld in hoofdstuk 4 van het Besluit activiteiten leefomgeving (Bal). De melding betreft het uitvoeren van een grondwatersanering t.b.v. het ongedaan maken van de aantasting van de bodem in het kader van de voorgenomen bouw van bedrijfsunits op de locatie. De locatie betreft <text:span text:style-name="nadrukvet">Rotterdamseweg 384-386, 2629 HG te Delft</text:span>.</text:p>
            <text:p text:style-name="common-al">De melding is gedaan voor de volgende milieubelastende activiteit(en): grondwatersanering. De melding is geregistreerd met het zaaknummer <text:span text:style-name="nadrukvet">01179652</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De melding ligt niet ter inzage en hier is geen bezwaar of beroep tegen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4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Provincie/DC.creator">Zuid-Holland</meta:user-defined>
    <meta:user-defined meta:name="OVERHEIDop.Rubriek/DC.type">omgevingsmeld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uitvoeren van een grondwatersanering t.b.v. het ongedaan maken van de aantasting van de bodem in het kader van de voorgenomen bouw van bedrijfsunits </meta:user-defined>
    <dc:language>nl</dc:language>
    <meta:user-defined meta:name="OVERHEIDop.locatietype/OVERHEIDop.gebiedsmarkering">Vlak</meta:user-defined>
    <meta:user-defined meta:name="DC.title">Kennisgeving melding milieubelastende activiteit(en), Rotterdamseweg 384-386 te Delft</meta:user-defined>
    <meta:user-defined meta:name="DCTERMS.W3CDTF/DCTERMS.available">2026-08-25</meta:user-defined>
    <meta:user-defined meta:name="DCTERMS.W3CDTF/OVERHEIDop.jaargang">2026</meta:user-defined>
    <meta:user-defined meta:name="OVERHEIDop.publicationIssue">14448</meta:user-defined>
    <meta:user-defined meta:name="OVERHEIDop.PrbID/DC.identifier">prb-2026-14448</meta:user-defined>
    <meta:user-defined meta:name="OVERHEIDop.versieInformatie"/>
  </office:meta>
</office:document-meta>
</file>