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vergunning aanleggen elektriciteitskabel langs de provinciale weg N292, Weert - Stramproy, van kilometrering 7.0 tot kilometrering 7.1, aan de rechterzijde van de weg, Frans Strouxstraat 16, 6039GK Stramproy, Z2026-000013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aanleggen van een elektriciteitskabel langs de provinciale weg N292, Weert - Stramproy, van kilometrering 7.0 tot kilometrering 7.1, aan de rechterzijde van de weg, Frans Strouxstraat 16, 6039GK Stramproy.</text:p>
            <text:p text:style-name="common-al">Belanghebbenden kunnen binnen zes weken na de dag waarop dit besluit is verzonden bezwaar maken onder vermelding van zaaknummer Z2026-00001346.</text:p>
            <text:p text:style-name="common-al">Het besluit is verzonden op 21 augustus 2026</text:p>
            <text:p text:style-name="common-al">Het besluit kunt u op deze pagina aan de linkerzijde inzien.</text:p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44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4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4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4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omgevingsvergunning aanleggen elektriciteitskabel langs de provinciale weg N292, Weert - Stramproy, van kilometrering 7.0 tot kilometrering 7.1, aan de rechterzijde van de weg, Frans Strouxstraat 16, 6039GK Stramproy, Z2026-00001346</meta:user-defined>
    <meta:user-defined meta:name="OVERHEIDop.datumEindeReactietermijn">2026-10-02</meta:user-defined>
    <meta:user-defined meta:name="OVERHEIDop.terinzageleggingBG">https://jeleefomgeving.nl/inzien/001737430/26138dfd-a5e1-43bc-aaac-d8a9ec3c87e3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46</meta:user-defined>
    <meta:user-defined meta:name="OVERHEIDop.PrbID/DC.identifier">prb-2026-14446</meta:user-defined>
    <meta:user-defined meta:name="OVERHEIDop.versieInformatie"/>
  </office:meta>
</office:document-meta>
</file>