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Simon Smitweg 9 en 11 te Leider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 dwergvleermuis i.v.m. het uitvoeren van sloopwerkzaamheden van twee aaneengesloten panden, een kantoorpand en een voormalige brandweerkazerne op locatie <text:span text:style-name="nadrukvet">Simon Smitweg 9 en 11, 2353 GA te Leiderdorp</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21 augustus 2026. Een belanghebbende kan tot en met 2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3032</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44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4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werkzaamheden met de aanwezigheid van beschermde diersoorten</meta:user-defined>
    <dc:language>nl</dc:language>
    <meta:user-defined meta:name="OVERHEIDop.locatietype/OVERHEIDop.gebiedsmarkering">Adres</meta:user-defined>
    <meta:user-defined meta:name="DC.title">Kennisgeving beschikking omgevingsvergunning, Simon Smitweg 9 en 11 te Leiderdorp</meta:user-defined>
    <meta:user-defined meta:name="DCTERMS.W3CDTF/DCTERMS.available">2026-08-25</meta:user-defined>
    <meta:user-defined meta:name="DCTERMS.W3CDTF/OVERHEIDop.jaargang">2026</meta:user-defined>
    <meta:user-defined meta:name="OVERHEIDop.publicationIssue">14444</meta:user-defined>
    <meta:user-defined meta:name="OVERHEIDop.PrbID/DC.identifier">prb-2026-14444</meta:user-defined>
    <meta:user-defined meta:name="OVERHEIDop.versieInformatie"/>
  </office:meta>
</office:document-meta>
</file>