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mgevingsvergunning aanleggen elektriciteitskabel langs de provinciale weg N572, Echt - Koningsbosch, van kilometrering 4.9 tot kilometrering 5.0, aan beide zijden van de weg, omgeving Kerkstraat 28, 6104AC Koningsbosch,  Z2026-000013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Limburg geven kennis een besluit te hebben genomen voor het aanbrengen van een elektriciteitskabel langs de provinciale weg N572, Echt - Koningsbosch, van kilometrering 4.9 tot kilometrering 5.0, aan beide zijden van de weg, omgeving Kerkstraat 28, 6104AC Koningsbosch</text:p>
            <text:p text:style-name="common-al">Belanghebbenden kunnen binnen zes weken na de dag waarop dit besluit is verzonden bezwaar maken onder vermelding van zaaknummer Z2026-00001332.</text:p>
            <text:p text:style-name="common-al">Het besluit is verzonden op 21 augustus 2026</text:p>
            <text:p text:style-name="common-al">Het besluit kunt u op deze pagina aan de linkerzijde inzien.</text:p>
            <text:p text:style-name="common-al">
            <text:span text:style-name="nadrukvet">Inlichtingen</text:span>
          </text:p>
            <text:p text:style-name="last-al">Heeft u een vraag naar aanleiding van deze kennisgeving neem dan contact op met het cluster Wegbeheer, team vergunningen via telefoonnummer +31 43 389 99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444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4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4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332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omgevingsvergunning aanleggen elektriciteitskabel langs de provinciale weg N572, Echt - Koningsbosch, van kilometrering 4.9 tot kilometrering 5.0, aan beide zijden van de weg, omgeving Kerkstraat 28, 6104AC Koningsbosch,  Z2026-00001332</meta:user-defined>
    <meta:user-defined meta:name="OVERHEIDop.datumEindeReactietermijn">2026-10-02</meta:user-defined>
    <meta:user-defined meta:name="OVERHEIDop.terinzageleggingBG">https://jeleefomgeving.nl/inzien/001737430/1bbb9e4b-39b6-468a-b994-f1bd8c2313be</meta:user-defined>
    <meta:user-defined meta:name="DCTERMS.W3CDTF/DCTERMS.available">2026-08-25</meta:user-defined>
    <meta:user-defined meta:name="DCTERMS.W3CDTF/OVERHEIDop.jaargang">2026</meta:user-defined>
    <meta:user-defined meta:name="OVERHEIDop.publicationIssue">14441</meta:user-defined>
    <meta:user-defined meta:name="OVERHEIDop.PrbID/DC.identifier">prb-2026-14441</meta:user-defined>
    <meta:user-defined meta:name="OVERHEIDop.versieInformatie"/>
  </office:meta>
</office:document-meta>
</file>