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van een Maatwerkvoorschrift Houtopstanden-activiteit – Noordenveld</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maatwerkvoorschrift te verlenen voor:</text:p>
            <text:p text:style-name="common-al">Wijzigen verleende maatwerkvoorschrift  compensatie van de herplantplicht op andere locatie,  NOR00 X 1106, X 1102 en X 1077.</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common-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text:a xlink:href="http://provincie.drenthe.nl/loket/bezwaarschriften" xlink:type="simple">http://provincie.drenthe.nl/loket/bezwaarschriften</text:a>.</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4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Terinzagelegging van een Maatwerkvoorschrift Houtopstanden-activiteit – Noordenveld</meta:user-defined>
    <meta:user-defined meta:name="OVERHEIDop.datumEindeReactietermijn">2026-10-06</meta:user-defined>
    <meta:user-defined meta:name="OVERHEIDop.TilID/OVERHEIDop.terinzageleggingOP">til-2026-33434</meta:user-defined>
    <meta:user-defined meta:name="DCTERMS.W3CDTF/DCTERMS.available">2026-08-25</meta:user-defined>
    <meta:user-defined meta:name="DCTERMS.W3CDTF/OVERHEIDop.jaargang">2026</meta:user-defined>
    <meta:user-defined meta:name="OVERHEIDop.publicationIssue">14439</meta:user-defined>
    <meta:user-defined meta:name="OVERHEIDop.PrbID/DC.identifier">prb-2026-14439</meta:user-defined>
    <meta:user-defined meta:name="OVERHEIDop.versieInformatie"/>
  </office:meta>
</office:document-meta>
</file>