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telecommunicatieleiding in de gemeente Koggeland in de provinciale weg N247 vanaf 55.366 t/m 55.443, verzonden 20 augustus 2026, zaaknummer ONH003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en telecommunicatieleiding in de gemeente Koggeland in de provinciale weg N247 vanaf 55.366 t/m 55.443.</text:p>
            <text:p text:style-name="common-al">De vergunning is geregistreerd onder kenmerk: ONH00310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 okto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4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en telecommunicatieleiding in de gemeente Koggeland in de provinciale weg N247 vanaf 55.366 t/m 55.443, verzonden 20 augustus 2026, zaaknummer ONH00310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37</meta:user-defined>
    <meta:user-defined meta:name="OVERHEIDop.PrbID/DC.identifier">prb-2026-14437</meta:user-defined>
    <meta:user-defined meta:name="OVERHEIDop.versieInformatie"/>
  </office:meta>
</office:document-meta>
</file>