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aanbrengen nieuwe HDPE-buis in bestaande mantelbuizen langs de provinciale weg N276, Brunssum - St. Joost, van kilometrering 19.5 tot kilometrering 19.8, aan de rechterzijde van de weg en N297, Born - Millen, van kilometrering 12.6 tot kilometrering 12.8, aan beide zijden van de weg, in de omgeving van Hasseltsebaan 110, 6135GZ Sittard, Z2026-000018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aanbrengen van een nieuwe HDPE-buis in bestaande mantelbuizen langs de provinciale weg N276, Brunssum - St. Joost, van kilometrering 19.5 tot kilometrering 19.8, aan de rechterzijde van de weg en N297, Born - Millen, van kilometrering 12.6 tot kilometrering 12.8, aan beide zijden van de weg, in de omgeving van Hasseltsebaan 110, 6135GZ Sittard.</text:p>
            <text:p text:style-name="common-al">Belanghebbenden kunnen binnen zes weken na de dag waarop dit besluit is verzonden bezwaar maken onder vermelding van zaaknummer Z2026-00001819.</text:p>
            <text:p text:style-name="common-al">Het besluit is verzonden op 21 augustus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4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6-0000181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aanbrengen nieuwe HDPE-buis in bestaande mantelbuizen langs de provinciale weg N276, Brunssum - St. Joost, van kilometrering 19.5 tot kilometrering 19.8, aan de rechterzijde van de weg en N297, Born - Millen, van kilometrering 12.6 tot kilometrering 12.8, aan beide zijden van de weg, in de omgeving van Hasseltsebaan 110, 6135GZ Sittard, Z2026-00001819</meta:user-defined>
    <meta:user-defined meta:name="OVERHEIDop.datumEindeReactietermijn">2026-10-02</meta:user-defined>
    <meta:user-defined meta:name="OVERHEIDop.terinzageleggingBG">https://jeleefomgeving.nl/inzien/001737430/a85f066e-e595-4b28-9b6d-b8e0021358c1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34</meta:user-defined>
    <meta:user-defined meta:name="OVERHEIDop.PrbID/DC.identifier">prb-2026-14434</meta:user-defined>
    <meta:user-defined meta:name="OVERHEIDop.versieInformatie"/>
  </office:meta>
</office:document-meta>
</file>