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plaatsen van omleidingsborden op de linker parallelweg van de N377, provinciale weg Hasselt - grens Drenthe, tussen hectometerpunten 16.480 en 18.1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ni 2026 ontvingen wij een vergunningsaanvraag voor het plaatsen van omleidingsborden op de linker parallelweg van de N377, provinciale weg Hasselt - grens Drenthe, tussen hectometerpunten 16.480 en 18.100. De borden worden geplaatst vanwege de afsluiting van de Mariahoeve. Gedeputeerde Staten hebben besloten dat de vergunning wordt verleend. 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1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4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368</meta:user-defined>
    <meta:user-defined meta:name="DCTERMS.abstract">Kennisgeving verleende vergunning voor het plaatsen van omleidingsborden op de linker parallelweg van de N377, provinciale weg Hasselt - grens Drenthe, tussen hectometerpunten 16.480 en 18.100</meta:user-defined>
    <dc:language>nl</dc:language>
    <meta:user-defined meta:name="OVERHEIDop.locatietype/OVERHEIDop.gebiedsmarkering">Vlak</meta:user-defined>
    <meta:user-defined meta:name="DC.title">Kennisgeving verleende vergunning voor het plaatsen van omleidingsborden op de linker parallelweg van de N377, provinciale weg Hasselt - grens Drenthe, tussen hectometerpunten 16.480 en 18.100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432</meta:user-defined>
    <meta:user-defined meta:name="OVERHEIDop.PrbID/DC.identifier">prb-2026-14432</meta:user-defined>
    <meta:user-defined meta:name="OVERHEIDop.versieInformatie"/>
  </office:meta>
</office:document-meta>
</file>