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besluit aanvraag omgevingsvergunning – OBES de Faam, Aida de Mirandaplein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-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Bedrijf : Ennatuurlijk B.V. </text:p>
            <text:p text:style-name="common-al">Locatie : Aida de Mirandaplein te Breda </text:p>
            <text:p text:style-name="common-al">Activiteit : Milieubelastende activiteit </text:p>
            <text:p text:style-name="common-al">Voor : Open bodemenergiesysteem </text:p>
            <text:p text:style-name="common-al">Aanvraagdatum : 1 juli 2026 </text:p>
            <text:p text:style-name="common-al">DSO verzoeknummer : 2026070100021</text:p>
            <text:p text:style-name="common-al">Informatie</text:p>
            <text:p text:style-name="common-al">Aan deze procedure is het zaaknummer Z-2026-011199 gekoppeld. U dient bij correspondentie dit zaaknummer te vermelden. Indien u gebruik maakt van e-mail, dan verzoeken we u het zaaknummer in de onderwerpregel te plaatsen. De correspondentie middels e-mail dient u te richten aan info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199 </meta:user-defined>
    <dc:language>nl</dc:language>
    <meta:user-defined meta:name="OVERHEIDop.locatietype/OVERHEIDop.gebiedsmarkering">Weg</meta:user-defined>
    <meta:user-defined meta:name="DC.title">Provincie Noord-Brabant - besluit aanvraag omgevingsvergunning – OBES de Faam, Aida de Mirandaplein te Breda</meta:user-defined>
    <meta:user-defined meta:name="OVERHEIDop.datumEindeReactietermijn">2026-10-05</meta:user-defined>
    <meta:user-defined meta:name="OVERHEIDop.TilID/OVERHEIDop.terinzageleggingOP">til-2026-33387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21</meta:user-defined>
    <meta:user-defined meta:name="OVERHEIDop.PrbID/DC.identifier">prb-2026-14421</meta:user-defined>
    <meta:user-defined meta:name="OVERHEIDop.versieInformatie"/>
  </office:meta>
</office:document-meta>
</file>